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дорожного-движения---счастливое-детство"/>«Правила дорожного движения - счастливое детство!»<text:bookmark-end text:name="правила-дорожного-движения---счастливое-детство"/></text:h>
      <text:p text:style-name="First_20_paragraph">20.12.2019</text:p>
      <text:p text:style-name="Text_20_body">20 декабря 2019 года сотрудники ОБ ДПС ГИБДД УВД по ЮАО ГУ МВД России по г. Москве посетили воспитанников дошкольного отделения ГБОУ «Школа №1579» где провели акцию «Правила дорожного движения - счастливое детство!»</text:p>
      <text:p text:style-name="Text_20_body">Занимательный урок инспекторы Госавтоинспекции провели с воспитанниками подготовительной группы. Дорожные полицейские совместно с ребятами рассмотрели рядовые случаи из своей служебной практики. Показали жесты регулировщика и рассказали, что они означают. В конце урока дошколята, разделившись на водителей и пешеходов, стали участниками дорожного движения на импровизированной дороге. Дошколята показали отличные знания Правил дорожного движения.</text:p>
      <text:p text:style-name="Text_20_body">Ребята внимательно слушали полицейских и в конце акции пообещали им быть внимательными и дисциплинированными на дороге.</text:p>
      <text:p text:style-name="Text_20_body"><text:line-break/></text:p>
      <text:p text:style-name="Text_20_body">Адрес страницы: <text:a xlink:type="simple" xlink:href="http://uao.mos.ru/security-and-rule-of-law/gib/detail/8582855.html" office:name=""><text:span text:style-name="Definition">http://uao.mos.ru/security-and-rule-of-law/gib/detail/858285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12:41:42Z</meta:creation-date>
    <dc:date>2023-10-06T12:41:42Z</dc:date>
  </office:meta>
</office:document-meta>
</file>