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етрезвый-водитель"/>«Нетрезвый водитель»<text:bookmark-end text:name="нетрезвый-водитель"/></text:h>
      <text:p text:style-name="First_20_paragraph">19.02.2019</text:p>
      <text:p text:style-name="Text_20_body">ОБ ДПС ГИБДД УВД по ЮАО ГУ МВД России по г. Москве, информирует участников дорожного движения о том, что в период с 21 по 23 февраля 2019 года на территории Южного административного округа г. Москвы будет проводиться профилактическое мероприятие «Нетрезвый водитель», направленное на предупреждение случаев управления транспортом водителями, находящихся в нетрезвом состоянии.</text:p>
      <text:p text:style-name="Text_20_body">В ходе проводимого мероприятия на территории Юга Москвы будет осуществляться масштабная проверка водителей, управляющих транспортом с целью недопущения управления в состоянии алкогольного опьянения.</text:p>
      <text:p text:style-name="Text_20_body">Госавтоинспекция Юга Москвы напоминает автолюбителям, что последствия, которые несут за собой пьянство за рулем обычно самые плачевные. Но некоторые водители, не осознавая этого факта, продолжают нарушать закон.</text:p>
      <text:p text:style-name="Text_20_body">В России вождение в нетрезвом виде карается административным штрафом в размере 30 тысяч рублей и лишением права управления транспортного средства от полутора до двух лет, повторное задержание в нетрезвом виде в течение года или за повторный отказ от медицинского освидетельствования грозит наказанием, которое из административного становится уголовным и водителю грозит наказание в виде штрафа в размере от двухсот тысяч до трехсот тысяч рублей или в размере заработной платы или иного дохода осужденного за период от одного года до двух лет с лишением права занимать определенные должности или заниматься определенной деятельностью на срок до трех лет, либо обязательными работами на срок до четырехсот восьмидесяти часов с лишением права занимать определенные должности или заниматься определенной деятельностью на срок до трех лет, либо принудительными работами на срок до двух лет с лишением права занимать определенные должности или заниматься определенной деятельностью на срок до трех лет, либо лишением свободы на срок до двух лет с лишением права занимать определенные должности или заниматься определенной деятельностью на срок до трех лет.</text:p>
      <text:p text:style-name="Text_20_body"><text:line-break/></text:p>
      <text:p text:style-name="Text_20_body">Адрес страницы: <text:a xlink:type="simple" xlink:href="http://uao.mos.ru/security-and-rule-of-law/gib/detail/7896985.html" office:name=""><text:span text:style-name="Definition">http://uao.mos.ru/security-and-rule-of-law/gib/detail/7896985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3T15:42:18Z</meta:creation-date>
    <dc:date>2025-02-13T15:42:18Z</dc:date>
  </office:meta>
</office:document-meta>
</file>