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стань-заметнее"/>Акция «Стань заметнее»!<text:bookmark-end text:name="акция-стань-заметнее"/></text:h>
      <text:p text:style-name="First_20_paragraph">11.02.2019</text:p>
      <text:p text:style-name="Text_20_body">11 февраля 2019 года в рамках профилактического рейда «Маленький пешеход» сотрудники ГИБДД Южного округа города Москвы, во главе с заместителем командира ОБ ДПС ГИБДД УВД по ЮАО ГУ МВД России по г. Москве подполковником полиции Романом Милениным, у торгового центра на Варшавском шоссе провели акцию «Стань заметнее», направленную на популяризацию использования светоотражающих элементов.</text:p>
      <text:p text:style-name="Text_20_body">Во время проведения акции ребятам еще раз напомнили о правилах поведения на дороге. Перед началом школьных каникул сотрудники Госавтоинспекции проверяли знания ребят в сфере Правил дорожного движения. Сотрудники Госавтоинспекции рассказывали ребятам о том, зачем нужны световозвращающие элементы. Ночью при движении с ближнем светом фар, водитель способен заметить пешехода на расстоянии 25-50 метров. Если на пешеходе есть световозвращатель, это расстояние увеличивается в 4 раза - до 200 метров. С дальним светом аналогично, со 100 метров до 400. Это дает водителю лишние 20 секунд для принятия решения. Риск наезда на пешехода в темное время суток снижается на 85 процентов. С родителями, сопровождающими своих детей проводились профилактические беседы, целью которых было объяснить, насколько важно наличие подобных элементов на одежде юного пешехода.</text:p>
      <text:p text:style-name="Text_20_body">В конце беседы ребятам подарили световозвращающие фликеры и пожелали безопасного учебного года!</text:p>
      <text:p text:style-name="Text_20_body"><text:line-break/></text:p>
      <text:p text:style-name="Text_20_body">Адрес страницы: <text:a xlink:type="simple" xlink:href="http://uao.mos.ru/security-and-rule-of-law/gib/detail/7879235.html" office:name=""><text:span text:style-name="Definition">http://uao.mos.ru/security-and-rule-of-law/gib/detail/787923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18:59:24Z</meta:creation-date>
    <dc:date>2025-02-13T18:59:24Z</dc:date>
  </office:meta>
</office:document-meta>
</file>