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углый-стол-с-учащимися-школы-939"/>Круглый стол с учащимися Школы №939<text:bookmark-end text:name="круглый-стол-с-учащимися-школы-939"/></text:h>
      <text:p text:style-name="First_20_paragraph">29.01.2019</text:p>
      <text:p text:style-name="Text_20_body">28 января 2019 года сотрудники ОБ ДПС ГИБДД УВД по ЮАО ГУ МВД России по г. Москве провели «Круглый стол» на тему «Профилактика детского дорожно-транспортного травматизма в ГБОУ «Школа №939».</text:p>
      <text:p text:style-name="Text_20_body">Для участия в «Круглом столе» были приглашены ученики 5 и 6 классов, социальный педагог, психолог, школьные преподаватели и руководство образовательного заведения. В самом начале встречи взрослые и подростки просмотрели короткометражный документальный фильм на тему соблюдения несовершеннолетними Правил дорожного движения, где рассказывалось о правилах поведения детей на дороге и о возможности наступления трагических последствий в случае их несоблюдения. После просмотра все участники «Круглого стола» приступили к обсуждению просмотренного материала. Школьники активно высказывали свое мнение об увиденном, соглашаясь с тем, что соблюдение элементарных мер безопасности на дороге, действительно, поможет сохранить пешеходам жизнь и здоровье. Педагоги, психолог и руководители школы так же согласились с выводами, сделанными ребятами от необычной встречи с инспекторами ГИБДД.</text:p>
      <text:p text:style-name="Text_20_body">В конце встречи школьники сообщили, что сделали выводы после просмотра и обсуждения фильма и пообещали инспекторам ГИБДД быть внимательными, соблюдать Правила дорожного движения и не оставаться равнодушными, если станут свидетелями легкомысленного поведения на дороге своих младших товарищей.</text:p>
      <text:p text:style-name="Text_20_body"><text:line-break/></text:p>
      <text:p text:style-name="Text_20_body">Адрес страницы: <text:a xlink:type="simple" xlink:href="http://uao.mos.ru/security-and-rule-of-law/gib/detail/7851824.html" office:name=""><text:span text:style-name="Definition">http://uao.mos.ru/security-and-rule-of-law/gib/detail/785182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5:56:55Z</meta:creation-date>
    <dc:date>2023-05-20T05:56:55Z</dc:date>
  </office:meta>
</office:document-meta>
</file>