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06.12.2021"/>Дорожная сводка: 06.12.2021<text:bookmark-end text:name="дорожная-сводка-06.12.2021"/></text:h>
      <text:p text:style-name="First_20_paragraph">14.12.2021</text:p>
      <text:p text:style-name="Text_20_body"><text:span text:style-name="T1">Дорожная сводка!</text:span></text:p>
      <text:p text:style-name="Text_20_body">В период с 6 декабря 2021 года по 12 декабря 2021 года на территории Южного административного округа города Москвы зарегистрировано 12 дорожно - транспортных происшествий, в которых 13 человек получили ранения различной степени тяжести, в том числе 1 несовершеннолетний.</text:p>
      <text:p text:style-name="Text_20_body">Среди происшествий: 5 столкновений, 7 наездов на пешеходов.</text:p>
      <text:p text:style-name="Text_20_body">Госавтоинспекция города Москвы напоминает автовладельцам о необходимости соблюдения ПДД РФ, а также установленного скоростного режима и правильном выборе дистанции, а также с предельной осторожностью управлять автотранспортом в условиях ограниченной видимости. Напоминаем, что превышение допустимой скорости, является одной из основных причин, приводящих к тяжёлым последствиям в дорожных авариях! На дороге не стоит торопиться!</text:p>
      <text:p text:style-name="Text_20_body"><text:line-break/></text:p>
      <text:p text:style-name="Text_20_body">Адрес страницы: <text:a xlink:type="simple" xlink:href="http://uao.mos.ru/security-and-rule-of-law/gib/detail/10470577.html" office:name=""><text:span text:style-name="Definition">http://uao.mos.ru/security-and-rule-of-law/gib/detail/1047057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23:20:02Z</meta:creation-date>
    <dc:date>2025-02-09T23:20:02Z</dc:date>
  </office:meta>
</office:document-meta>
</file>