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рожная-сводка-01.09.2021"/>Дорожная сводка: 01.09.2021<text:bookmark-end text:name="дорожная-сводка-01.09.2021"/></text:h>
      <text:p text:style-name="First_20_paragraph">01.09.2021</text:p>
      <text:p text:style-name="Text_20_body"><text:span text:style-name="T1">Дорожная сводка!</text:span></text:p>
      <text:p text:style-name="Text_20_body">В период с 23 августа 2021 года по 29 августа 2021 года на территории Южного административного округа города Москвы зарегистрировано 22 дорожно - транспортных происшествия, в которых 24 человека получили ранения различной степени тяжести, в том числе 2 несовершеннолетних.</text:p>
      <text:p text:style-name="Text_20_body">Среди происшествий: 8 столкновений, 9 наездов на пешеходов, 3 наезда на препятствие, 2 наезда на стоящее ТС.</text:p>
      <text:p text:style-name="Text_20_body">Госавтоинспекция города Москвы напоминает автовладельцам о необходимости соблюдения ПДД РФ, а также установленного скоростного режима и правильном выборе дистанции.</text:p>
      <text:p text:style-name="Text_20_body">Пеших участников дорожного движения призываем быть максимально внимательными при пересечении проезжей части и переходить ее только в установленных для этого местах.</text:p>
      <text:p text:style-name="Text_20_body">Дорогие москвичи и гости столицы, берегите себя и своих близких, соблюдайте Правила дорожного движения.</text:p>
      <text:p text:style-name="Text_20_body">В районе Нагатино-Садовники г. Москвы произошло 2 дорожно-транспортных происшествия, в котором пострадали 2 человека.</text:p>
      <text:p text:style-name="Text_20_body">24 августа 2021 года в 09 часов 55 минут по адресу: г. Москва, ул. Нагатинская, д. 18, произошло дорожно-транспортное происшествие – наезд на пешехода. Водитель, управляя автомашиной ГАЗ, следовал по улице Нагатинская в направлении проспекта Андропова, в районе дома 18 по улице Нагатинская совершил наезд на пешехода, выходившего из трамвая. В результате ДТП пострадал несовершеннолетний пешеход, 2010 года рождения.</text:p>
      <text:p text:style-name="Text_20_body">23 августа 2021 года в 22 часа 50 минут по адресу: г. Москва, Каширское шоссе, д. 21, произошло дорожно-транспортное происшествие – наезд на пешехода. Водитель, управляя автомашиной ГАЗ, следовал по Каширскому шоссе в направлении центра, в районе дома 21 по Каширскому шоссе, совершил наезд на пешехода, переходившего проезжую часть вне зоны действия пешеходного перехода (над подземным пешеходным переходом) справа налево по ходу движения автомашины. В результате ДТП пострадал пешеход, 1988 года рождения.</text:p>
      <text:p text:style-name="Text_20_body"><text:line-break/></text:p>
      <text:p text:style-name="Text_20_body">Адрес страницы: <text:a xlink:type="simple" xlink:href="http://uao.mos.ru/security-and-rule-of-law/gib/detail/10220376.html" office:name=""><text:span text:style-name="Definition">http://uao.mos.ru/security-and-rule-of-law/gib/detail/10220376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14:36:59Z</meta:creation-date>
    <dc:date>2023-06-29T14:36:59Z</dc:date>
  </office:meta>
</office:document-meta>
</file>