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ая-сводка-16.08.2021"/>Дорожная сводка: 16.08.2021<text:bookmark-end text:name="дорожная-сводка-16.08.2021"/></text:h>
      <text:p text:style-name="First_20_paragraph">17.08.2021</text:p>
      <text:p text:style-name="Text_20_body">В период с 9 августа 2021 года по 16 августа 2021 года на территории Южного административного округа города Москвы зарегистрировано 17 дорожно - транспортных происшествия, в которых 20 человек получили ранения различной степени тяжести, в том числе 2 несовершеннолетних.</text:p>
      <text:p text:style-name="Text_20_body">Среди происшествий: 7 столкновений, 6 наездов на пешехода, 1 наезд на велосипедиста, 2 наезда на стоящее ТС, 1 наезд на препятствие.</text:p>
      <text:p text:style-name="Text_20_body">Госавтоинспекция города Москвы призывает автовладельцев быть внимательными на дороге, в частности вблизи пешеходных переходов и в зоне жилых дворов.</text:p>
      <text:p text:style-name="Text_20_body">В свою очередь гражданам, использующим для передвижения средства индивидуальной мобильности - необходимо быть предельно осторожными! Не забывайте спешиваться при пересечении проезжей части по пешеходному переходу, и будьте уважительны к другим участникам дорожного движения.</text:p>
      <text:p text:style-name="Text_20_body">В районе Чертаново Северное г. Москвы произошло 2 дорожно-транспортных происшествия, в котором пострадали 2 человека.</text:p>
      <text:p text:style-name="Text_20_body">15 августа 2021 года в 19 часов 11 минут по адресу: г. Москва, ул. Сумская, д. 6, произошло дорожно-транспортное происшествие — наезд на пешехода. Водитель, управляя автомашиной ВАЗ, следовал по улице Сумской от улицы Кировоградской в направлении улицы Чертановской, в районе дома 6 по улице Сумской, совершил наезд на пешехода, переходившего проезжую часть справа налево по ходу движения автомашины, по нерегулируемому пешеходному переходу. В результате ДТП пострадал пешеход, 2001 года рождения.</text:p>
      <text:p text:style-name="Text_20_body">15 августа 2021 года в 13 часов 37 минут по адресу: г. Москва, ул. Чертановская, д. 18, произошло дорожно-транспортное происшествие - столкновение двух транспортных средств. Водитель, управляя автомашиной Тойота, следовал по улице Чертановской от улицы Днепропетровской в направлении Балаклавского проспекта, в районе дома 18 по улице Чертановской, при развороте не уступил дорогу транспортному средству, следовавшему в попутном направлении без изменения направления движения, в результате чего совершил столкновение с трамваем. В результате ДТП пострадал водитель автомашины Тойота, 1988 года рождения.</text:p>
      <text:p text:style-name="Text_20_body"><text:line-break/></text:p>
      <text:p text:style-name="Text_20_body">Адрес страницы: <text:a xlink:type="simple" xlink:href="http://uao.mos.ru/security-and-rule-of-law/gib/detail/10184070.html" office:name=""><text:span text:style-name="Definition">http://uao.mos.ru/security-and-rule-of-law/gib/detail/1018407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8T22:36:25Z</meta:creation-date>
    <dc:date>2023-10-08T22:36:25Z</dc:date>
  </office:meta>
</office:document-meta>
</file>