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ая-сводка-09.08.2021"/>Дорожная сводка: 09.08.2021<text:bookmark-end text:name="дорожная-сводка-09.08.2021"/></text:h>
      <text:p text:style-name="First_20_paragraph">12.08.2021</text:p>
      <text:p text:style-name="Text_20_body">В период с 2 августа 2021 года по 8 августа 2021 года на территории Южного административного округа города Москвы зарегистрировано 22 дорожно - транспортных происшествия, в которых 28 человек получили ранения различной степени тяжести, в том числе 1 несовершеннолетний.</text:p>
      <text:p text:style-name="Text_20_body">Среди происшествий: 15 столкновений, 5 наездов на пешеходов, 1 наезд на велосипедиста, 1 наезд на стоящее ТС.</text:p>
      <text:p text:style-name="Text_20_body">Госавтоинспекция города Москвы призывает автовладельцев быть внимательными на дороге, в частности вблизи пешеходных переходов и в зоне жилых дворов.</text:p>
      <text:p text:style-name="Text_20_body">В свою очередь гражданам, использующим для передвижения средства индивидуальной мобильности - необходимо быть предельно осторожными! Не забывайте спешиваться при пересечении проезжей части по пешеходному переходу, и будьте уважительны к другим участникам дорожного движения.</text:p>
      <text:p text:style-name="Text_20_body">В Даниловском районе г. Москвы произошло 2 дорожно-транспортных происшествия, в котором пострадали 2 человека.</text:p>
      <text:p text:style-name="Text_20_body">5 августа 2021 года в 16 часов 05 минут по адресу: г. Москва, ул. Автозаводская д. 23 «Б», корп. 2, произошло ДТП – наезд на пешехода. Водитель, управляя автомашиной Ауди, следовал по дворовой территории, по адресу ул. Автозаводская, в районе дома 23 «Б», корп. 2 совершил наезд на пешехода выбежавшего из за припаркованного автомобиля слева направо по ходу движения автомашины. В результате ДТП пострадал несовершеннолетий пешеход, 2012 года рождения.</text:p>
      <text:p text:style-name="Text_20_body">3 августа 2021 года в 14 часов 35 минут по адресу: г. Москва, ул. Мытная, д. 74, произошло ДТП - столкновение двух транспортных средств. Водитель, управляя автомашиной Киа, следовал по ул. Серпуховской Вал от ул. Орджоникидзе с левым поворотом в направлении Подольского шоссе, в районе дома 74 по улице Мытной, не уступил дорогу транспортному средству, следовавшему во встречном направлении без изменения направления движения, в результате чего совершил столкновение с автомашиной Хендэ. В результате ДТП пострадал пассажир автомашины Киа, 1956 года рождения.</text:p>
      <text:p text:style-name="Text_20_body"><text:line-break/></text:p>
      <text:p text:style-name="Text_20_body">Адрес страницы: <text:a xlink:type="simple" xlink:href="http://uao.mos.ru/security-and-rule-of-law/gib/detail/10174686.html" office:name=""><text:span text:style-name="Definition">http://uao.mos.ru/security-and-rule-of-law/gib/detail/1017468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2T04:35:48Z</meta:creation-date>
    <dc:date>2023-07-22T04:35:48Z</dc:date>
  </office:meta>
</office:document-meta>
</file>