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опасность-дорожного-движения"/>Безопасность дорожного движения!<text:bookmark-end text:name="безопасность-дорожного-движения"/></text:h>
      <text:p text:style-name="First_20_paragraph">04.08.2021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ao.mos.ru/security-and-rule-of-law/gib/detail/10154950.html" office:name=""><text:span text:style-name="Definition">http://uao.mos.ru/security-and-rule-of-law/gib/detail/1015495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3:48:05Z</meta:creation-date>
    <dc:date>2023-07-02T13:48:05Z</dc:date>
  </office:meta>
</office:document-meta>
</file>