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жная-сводка-02.08.2021"/>Дорожная сводка: 02.08.2021<text:bookmark-end text:name="дорожная-сводка-02.08.2021"/></text:h>
      <text:p text:style-name="First_20_paragraph">04.08.2021</text:p>
      <text:p text:style-name="Text_20_body"><text:span text:style-name="T1">Дорожная сводка!</text:span></text:p>
      <text:p text:style-name="Text_20_body">В период с 26 июля 2021 года по 1 августа 2021 года на территории Южного административного округа города Москвы зарегистрировано 9 дорожно - транспортных происшествий, в которых 10 человек получили ранения различной степени тяжести, в том числе 1 несовершеннолетний, 1 человек погиб.</text:p>
      <text:p text:style-name="Text_20_body">Среди происшествий: 4 столкновения, 2 наезда на пешехода, 1 падение пассажира, 1 опрокидывание, 1 наезд на стоящее ТС.</text:p>
      <text:p text:style-name="Text_20_body">Госавтоинспекция города Москвы призывает автовладельцев быть внимательными на дороге, в частности вблизи пешеходных переходов и в зоне жилых дворов.</text:p>
      <text:p text:style-name="Text_20_body">В свою очередь гражданам, использующим для передвижения средства индивидуальной мобильности - необходимо быть предельно осторожными! Не забывайте спешиваться при пересечении проезжей части по пешеходному переходу, и будьте уважительны к другим участникам дорожного движения.</text:p>
      <text:p text:style-name="Text_20_body">В районе Орехово-Борисово Северное г. Москвы произошло 1 дорожно-транспортное происшествие, в котором пострадали 2 человека.</text:p>
      <text:p text:style-name="Text_20_body">29 июля 2021 года в 20 часов 38 минут по адресу: г. Москва, Шипиловский проезд д. 31Г, произошло дорожно-транспортное происшествие — наезд на пешехода. Водитель, управляя мотоциклом Кавасаки, двигался по Шипиловскому проезду от Орехового бульвара в сторону улицы Шипиловская, в районе дома 31Г по Шипиловскому проезду, совершил наезд на пешехода, переходившего проезжую часть в неустановленном месте слева направо по ходу движения мотоцикла (до ближайшего пешеходного перехода 77 метров). В результате ДТП пострадал водитель, 1997 года рождения и пешеход, 1937 года рождения.</text:p>
      <text:p text:style-name="Text_20_body"><text:line-break/></text:p>
      <text:p text:style-name="Text_20_body">Адрес страницы: <text:a xlink:type="simple" xlink:href="http://uao.mos.ru/security-and-rule-of-law/gib/detail/10154943.html" office:name=""><text:span text:style-name="Definition">http://uao.mos.ru/security-and-rule-of-law/gib/detail/10154943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22:30:20Z</meta:creation-date>
    <dc:date>2023-05-14T22:30:20Z</dc:date>
  </office:meta>
</office:document-meta>
</file>