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рожная-сводка-19.07.2021"/>Дорожная сводка: 19.07.2021<text:bookmark-end text:name="дорожная-сводка-19.07.2021"/></text:h>
      <text:p text:style-name="First_20_paragraph">19.07.2021</text:p>
      <text:p text:style-name="Text_20_body">В период с 12 июля 2021 года по 18 июля 2021 года на территории Южного административного округа города Москвы зарегистрировано 25 дорожно - транспортных происшествий, в которых 29 человек получили ранения различной степени тяжести, в том числе 3 несовершеннолетних, 1 человек погиб.</text:p>
      <text:p text:style-name="Text_20_body">Среди происшествий: 11 столкновений, 6 наездов на пешехода, 3 опрокидывания, 2 наезда на велосипедиста, 2 наезда на препятствие, 1 наезд на стоящее ТС.</text:p>
      <text:p text:style-name="Text_20_body">Госавтоинспекция города Москвы призывает автовладельцев соблюдать внимание на дороге, в частности вблизи пешеходных переходов и в зоне жилых дворов. Сейчас, когда яркое солнце может ослепить водителя – максимально соблюдайте безопасную дистанцию, скоростной режим и строго выполняйте предписания дорожных знаков.</text:p>
      <text:p text:style-name="Text_20_body">Столичная ГИБДД напоминает гражданам, использующим для передвижения средства индивидуальной мобильности - необходимо быть предельно осторожными! Не забывайте спешиваться при пересечении проезжей части по пешеходному переходу, и будьте уважительны к другим участникам дорожного движения.</text:p>
      <text:p text:style-name="Text_20_body">В районе Москворечье-Сабурово г. Москвы произошло 2 дорожно-транспортных происшествия, в которых пострадали 2 человека.</text:p>
      <text:p text:style-name="Text_20_body">17 июля 2021 года в 18 часов 40 минут по адресу: г. Москва, Пролетарский проспект, д. 13, произошло дорожно-транспортное происшествие — наезд на пешехода. Водитель, управляя автомашиной марки Фольскваген (такси), двигался по Пролетарскому проспекту от ул. Кантемировская в направлении Каширского шоссе, в районе дома 13 по Пролетарскому проспекту совершил наезд на пешехода, переходившего проезжую часть слева направо по ходу движения автомобиля в неустановленном месте (до ближайшего подземного пешеходного перехода 100 метров). В результате ДТП пострадал пешеход, 1964 года рождения.</text:p>
      <text:p text:style-name="Text_20_body">15 июля 2021 года в 12 часов 50 минут по адресу: г. Москва, Пролетарский проспект, д. 21, корп. 2, произошло дорожно-транспортное происшествие – наезд на велосипедиста, который двигался на электровелосипеде. Водитель, управляя автомашиной марки Джип, двигался по Пролетарскому проспекту от ул. Кантемировская в направлении ул. Москворечье, в районе дома 21, корп. 2, при перестроении в крайнюю правую полосу не убедился в безопасности маневра и совершил наезд на велосипедиста, который двигался по проезжей части прямо в попутном направлении на электровелосипеде по крайней правой полосе. В результате ДТП пострадал велосипедист, 2000 года рождения.</text:p>
      <text:p text:style-name="Text_20_body"><text:line-break/></text:p>
      <text:p text:style-name="Text_20_body">Адрес страницы: <text:a xlink:type="simple" xlink:href="http://uao.mos.ru/security-and-rule-of-law/gib/detail/10116097.html" office:name=""><text:span text:style-name="Definition">http://uao.mos.ru/security-and-rule-of-law/gib/detail/10116097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5T09:41:27Z</meta:creation-date>
    <dc:date>2023-10-05T09:41:27Z</dc:date>
  </office:meta>
</office:document-meta>
</file>