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чем-нужно-приложение-мчс-россии"/>Зачем нужно приложение МЧС России?<text:bookmark-end text:name="зачем-нужно-приложение-мчс-россии"/></text:h>
      <text:p text:style-name="First_20_paragraph">21.05.2025</text:p>
      <text:p text:style-name="Text_20_body"><text:line-break/></text:p>
      <text:p text:style-name="Text_20_body">Это твой личный помощник в опасной ситуации:</text:p>
      <text:p text:style-name="Text_20_body"><text:line-break/></text:p>
      <text:p text:style-name="Text_20_body">поможет сориентироваться и найти информацию, как действовать при происшествиях и чрезвычайных ситуациях.</text:p>
      <text:p text:style-name="Text_20_body"><text:line-break/></text:p>
      <text:p text:style-name="Text_20_body">В приложении можно позвонить в службы спасения, определить геолокацию.</text:p>
      <text:p text:style-name="Text_20_body"><text:line-break/></text:p>
      <text:p text:style-name="Text_20_body">Прочитать памятки, советы по безопасности и много другой полезной информации.</text:p>
      <text:p text:style-name="Text_20_body"><text:line-break/></text:p>
      <text:p text:style-name="Text_20_body">Скачать бесплатно можно в RuStore, также в Google Play и App Store.</text:p>
      <text:p text:style-name="Text_20_body"><text:line-break/></text:p>
      <text:p text:style-name="Text_20_body">Адрес страницы: <text:a xlink:type="simple" xlink:href="http://uao.mos.ru/security-and-rule-of-law/emercom/detail/12980263.html" office:name=""><text:span text:style-name="Definition">http://uao.mos.ru/security-and-rule-of-law/emercom/detail/1298026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4T13:55:31Z</meta:creation-date>
    <dc:date>2025-05-24T13:55:31Z</dc:date>
  </office:meta>
</office:document-meta>
</file>