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06.03.20"/>Оповещение о проведении публичных слушаний: 06.03.20<text:bookmark-end text:name="оповещение-о-проведении-публичных-слушаний-06.03.20"/></text:h>
      <text:p text:style-name="First_20_paragraph">17.06.2020</text:p>
      <text:p text:style-name="Text_20_body"><text:span text:style-name="T1">ОПОВЕЩЕНИЕ</text:span></text:p>
      <text:p text:style-name="Text_20_body"><text:span text:style-name="T1">О ПРОВЕДЕНИИ ПУБЛИЧНЫХ СЛУШАНИЙ</text:span></text:p>
      <text:p text:style-name="Text_20_body">На публичные слушания представляются:</text:p>
      <text:p text:style-name="Text_20_body">1. В <text:span text:style-name="T1">Даниловском</text:span> районе проект планировки территории линейного объекта, участка улично-дорожной сети – ограниченного <text:span text:style-name="T1">границей территории природного комплекса № 26а «Бульвар вдоль Симоновской набережной реки Москвы» и границей территории природного комплекса № 230 «Озелененная территория на бывшей территории «ЗИЛ».</text:span></text:p>
      <text:p text:style-name="Text_20_body"><text:span text:style-name="T1">Период проведения экспозиции: с 13.03.2020 по 19.03.2020</text:span> (включительно) в помещении КЦ «Южный» по адресу: <text:span text:style-name="T1">улица Восточная, дом 4, корпус 1.</text:span></text:p>
      <text:p text:style-name="Text_20_body">Время работы экспозиции: в будние дни (13.03, 16.03, 17.03, 18.03, 19.03) <text:span text:style-name="T1">с 11.00 до 19.00.</text:span></text:p>
      <text:p text:style-name="Text_20_body">В выходные дни (14.03 и 15.03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7.03.2020 и 19.03.2020 с 16.00 до 19.00.</text:span></text:p>
      <text:p text:style-name="Text_20_body"><text:span text:style-name="T1">Собрание участников публичных слушаний: 24.03.2020 в 19.00</text:span> в помещении КЦ «Южный» по адресу: <text:span text:style-name="T1">улица Восточная, дом 4, корпус 1.</text:span></text:p>
      <text:p text:style-name="Text_20_body">Время начала регистрации – с 18.00.</text:p>
      <text:p text:style-name="Text_20_body">2. В <text:span text:style-name="T1">Донском</text:span> районе проект планировки территории <text:span text:style-name="T1">между ТПУ «Крымская» и ТРЦ «РИО».</text:span></text:p>
      <text:p text:style-name="Text_20_body"><text:span text:style-name="T1">Период проведения экспозиции: с 13.03.2020 по 20.03.2020</text:span> (включительно) в помещении ГБУК города Москвы ЦБС ЮАО «Библиотека № 161» по адресу: Загородное шоссе, дом 9, корпус 1<text:span text:style-name="T1">.</text:span></text:p>
      <text:p text:style-name="Text_20_body">Время работы экспозиции: в будние дни (13.03, 17.03, 18.03, 19.03, 20.03) <text:span text:style-name="T1">с 12.00 до 19.00.</text:span></text:p>
      <text:p text:style-name="Text_20_body">В выходные дни (14.03 и 15.03) <text:span text:style-name="T1">– с 12.00 до 17.00.</text:span></text:p>
      <text:p text:style-name="Text_20_body"><text:span text:style-name="T1">16.03.2020 – эксозиция не работает.</text:span></text:p>
      <text:p text:style-name="Text_20_body">Во время проведения экспозиции проводятся консультации по указанному проекту - <text:span text:style-name="T1">18.03.2020 с 16.00 до 19.00.</text:span></text:p>
      <text:p text:style-name="Text_20_body"><text:span text:style-name="T1">Собрание участников публичных слушаний: 24.03.2020 в 19.00</text:span> в помещении ГБУК города Москвы ЦБС ЮАО «Библиотека № 161» по адресу: Загородное шоссе, дом 9, корпус 1<text:span text:style-name="T1">.</text:span></text:p>
      <text:p text:style-name="Text_20_body">Время начала регистрации – с 18.00.</text:p>
      <text:p text:style-name="Text_20_body">3. В <text:span text:style-name="T1">Донском</text:span> районе проект внесения изменений в правила землепользования и застройки города Москвы в отношении территории по адресу: <text:span text:style-name="T1">между ТПУ «Крымская» и ТРЦ «РИО».</text:span></text:p>
      <text:p text:style-name="Text_20_body"><text:span text:style-name="T1">Период проведения экспозиции: с 13.03.2020 по 20.03.2020</text:span> (включительно) в помещении ГБУК города Москвы ЦБС ЮАО «Библиотека № 161» по адресу: Загородное шоссе, дом 9, корпус 1<text:span text:style-name="T1">.</text:span></text:p>
      <text:p text:style-name="Text_20_body">Время работы экспозиции: в будние дни (13.03, 17.03, 18.03, 19.03, 20.03) <text:span text:style-name="T1">с 12.00 до 19.00.</text:span></text:p>
      <text:p text:style-name="Text_20_body">В выходные дни (14.03 и 15.03) <text:span text:style-name="T1">– с 12.00 до 17.00.</text:span></text:p>
      <text:p text:style-name="Text_20_body"><text:span text:style-name="T1">16.03.2020 – эксозиция не работает.</text:span></text:p>
      <text:p text:style-name="Text_20_body">Во время проведения экспозиции проводятся консультации по указанному проекту - <text:span text:style-name="T1">13.03.2020 и 16.03.2020 с 16.00 до 19.00.</text:span></text:p>
      <text:p text:style-name="Text_20_body"><text:span text:style-name="T1">Собрание участников публичных слушаний: 24.03.2020 в 19.30</text:span> в помещении ГБУК города Москвы ЦБС ЮАО «Библиотека № 161» по адресу: Загородное шоссе, дом 9, корпус 1<text:span text:style-name="T1">.</text:span></text:p>
      <text:p text:style-name="Text_20_body">Время начала регистрации – с 18.00.</text:p>
      <text:p text:style-name="Text_20_body">4. В <text:span text:style-name="T1">Нагорном</text:span> районе проект планировки территории <text:span text:style-name="T1">между ТПУ «Крымская» и ТРЦ «РИО».</text:span></text:p>
      <text:p text:style-name="Text_20_body"><text:span text:style-name="T1">Период проведения экспозиции: с 13.03.2020 по 19.03.2020</text:span> (включительно) в помещении управы Нагорного района города Москвы по адресу: <text:span text:style-name="T1">Болотниковская улица, дом 3, корпус 2.</text:span></text:p>
      <text:p text:style-name="Text_20_body">Время работы экспозиции: в будние дни (13.03, 16.03, 17.03, 18.03, 19.03) <text:span text:style-name="T1">с 11.00 до 19.00.</text:span></text:p>
      <text:p text:style-name="Text_20_body">В выходные дни (14.03 и 15.03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9.03.2020 с 16.00 до 19.00.</text:span></text:p>
      <text:p text:style-name="Text_20_body"><text:span text:style-name="T1">Собрание участников публичных слушаний: 24.03.2020 в 19.00</text:span> в помещении ГБУК города Москвы «ДК Нагорный» по адресу: <text:span text:style-name="T1">Электролитный проезд, дом 3, корпус 1.</text:span></text:p>
      <text:p text:style-name="Text_20_body">Время начала регистрации – с 18.00.</text:p>
      <text:p text:style-name="Text_20_body">5. В <text:span text:style-name="T1">Нагорном</text:span> районе проект внесения изменений в правила землепользования и застройки города Москвы в отношении территории по адресу: <text:span text:style-name="T1">между ТПУ «Крымская» и ТРЦ «РИО».</text:span></text:p>
      <text:p text:style-name="Text_20_body"><text:span text:style-name="T1">Период проведения экспозиции: с 13.03.2020 по 19.03.2020</text:span> (включительно) в помещении управы Нагорного района города Москвы по адресу: <text:span text:style-name="T1">Болотниковская улица, дом 3, корпус 2.</text:span></text:p>
      <text:p text:style-name="Text_20_body">Время работы экспозиции: в будние дни (13.03, 16.03, 17.03, 18.03, 19.03) <text:span text:style-name="T1">с 11.00 до 19.00.</text:span></text:p>
      <text:p text:style-name="Text_20_body">В выходные дни (14.03 и 15.03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7.03.2020 и 18.03.2020 с 16.00 до 19.00.</text:span></text:p>
      <text:p text:style-name="Text_20_body"><text:span text:style-name="T1">Собрание участников публичных слушаний: 24.03.2020 в 19.30</text:span> в помещении ГБУК города Москвы «ДК Нагорный» по адресу: <text:span text:style-name="T1">Электролитный проезд, дом 3, корпус 1.</text:span></text:p>
      <text:p text:style-name="Text_20_body">Время начала регистрации – с 18.00.</text:p>
      <text:p text:style-name="Text_20_body">6. В районе <text:span text:style-name="T1">Орехово-Борисово Южное</text:span> проект межевания территории квартала, ограниченного<text:span text:style-name="T1">: Воронежской улицей, Ясеневой улицей, Елецкой улицей.</text:span></text:p>
      <text:p text:style-name="Text_20_body"><text:span text:style-name="T1">Период проведения экспозиции: с 13.03.2020 по 19.03.2020</text:span> (включительно) в помещении ГБУК города Москвы «Центральная детская библиотека № 152» по адресу: <text:span text:style-name="T1">улица Воронежская, дом 10.</text:span></text:p>
      <text:p text:style-name="Text_20_body">Время работы экспозиции: в будние дни (13.03, 17.03, 18.03, 19.03) <text:span text:style-name="T1">с 11.00 до 19.00; 16.03.2020 – с 14.00 до 18.00.</text:span></text:p>
      <text:p text:style-name="Text_20_body">В выходные дни (14.03 и 15.03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7.03.2020 и 19.03.2020 с 16.00 до 19.00.</text:span></text:p>
      <text:p text:style-name="Text_20_body"><text:span text:style-name="T1">Собрание участников публичных слушаний: 24.03.2020 в 19.00</text:span> в помещении в помещении ГБУК города Москвы «Центральная детская библиотека № 152» по адресу: <text:span text:style-name="T1">улица Воронежская, дом 10.</text:span></text:p>
      <text:p text:style-name="Text_20_body">Время начала регистрации – с 18.00.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Окружная комиссия ЮАО: 115280, Москва, улица Автозаводская, дом 10, телефоны: 8-495-675-86-18, 8-495-675-73-68, blokhinsi@mos.ru.</text:p>
      <text:p text:style-name="Text_20_body">Информационные материалы по проектам будут размещены с 13.03.2020 на сайте префектуры ЮАО <text:a xlink:type="simple" xlink:href="http://www.uao.mos.ru/" office:name=""><text:span text:style-name="Definition">uao.mos.ru</text:span></text:a> в разделе «Окружная комиссия по вопросам градостроительства, землепользования и застройки».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uao.mos.ru/public-hearings/detail/8972188.html" office:name=""><text:span text:style-name="Definition">http://uao.mos.ru/public-hearings/detail/897218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07:20:23Z</meta:creation-date>
    <dc:date>2023-06-27T07:20:23Z</dc:date>
  </office:meta>
</office:document-meta>
</file>