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T2" style:family="text">
      <style:text-properties style:text-underline-color="font-color" style:text-underline-style="solid" style:text-underline-width="auto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повещение-о-проведении-публичных-слушаний-14.02.20"/>Оповещение о проведении публичных слушаний: 14.02.20<text:bookmark-end text:name="оповещение-о-проведении-публичных-слушаний-14.02.20"/></text:h>
      <text:p text:style-name="First_20_paragraph">17.06.2020</text:p>
      <text:p text:style-name="Text_20_body">На публичные слушания представляются:</text:p>
      <text:p text:style-name="Text_20_body">1. В районе <text:span text:style-name="T1">Бирюлево Восточное</text:span> проект внесения изменений в правила землепользования и застройки города Москвы в отношении территории по адресу: <text:span text:style-name="T1">улица 1-ая Стекольная, вл.7/1, (кадастровый № 77:05:0010001:1724).</text:span></text:p>
      <text:p text:style-name="Text_20_body"><text:span text:style-name="T1">Период проведения экспозиции: с 21.02.2020 по 28.02.2020</text:span> (включительно) в помещении управы района Бирюлево Восточное города Москвы по адресу: <text:span text:style-name="T1">Бирюлевская улица, дом 48, корпус 2.</text:span></text:p>
      <text:p text:style-name="Text_20_body">Время работы экспозиции: в будние дни (21.02, 25.02, 26.02, 27.02, 28.02) <text:span text:style-name="T1">с 11.00 до 19.00.</text:span></text:p>
      <text:p text:style-name="Text_20_body">В выходные дни (22.02 и 24.02) <text:span text:style-name="T1">– с 10.00 до 15.00.</text:span></text:p>
      <text:p text:style-name="Text_20_body">Во время проведения экспозиции проводятся консультации по указанному проекту - <text:span text:style-name="T1">21.02.2020 и 26.02.2020 с 16.00 до 19.00.</text:span></text:p>
      <text:p text:style-name="Text_20_body"><text:span text:style-name="T1">Собрание участников публичных слушаний: 03.03.2020 в 19.00</text:span> в помещении ГБОУ города Москвы «Пищевой колледж № 33» по адресу: <text:span text:style-name="T1">улица 6-я Радиальная, дом 10.</text:span></text:p>
      <text:p text:style-name="Text_20_body">Время начала регистрации – с 18.00.</text:p>
      <text:p text:style-name="Text_20_body">2. В <text:span text:style-name="T1">Даниловском</text:span> районе проект межевания территории квартала, ограниченного<text:span text:style-name="T1">: границей участка с кадастровым номером 77:05:0001011:4752, 4-м Рощинским проездом, улицей Новая Заря, границей территориальной зоны ПЗЗ.</text:span></text:p>
      <text:p text:style-name="Text_20_body"><text:span text:style-name="T1">Период проведения экспозиции: с 21.02.2020 по 28.02.2020</text:span> (включительно) в помещении управы Даниловского района города Москвы по адресу: <text:span text:style-name="T1">улица Большая Тульская, дом 9.</text:span></text:p>
      <text:p text:style-name="Text_20_body">Время работы экспозиции: в будние дни (21.02, 25.02, 26.02, 27.02, 28.02) <text:span text:style-name="T1">с 11.00 до 19.00.</text:span></text:p>
      <text:p text:style-name="Text_20_body">В выходные дни (22.02 и 24.02) <text:span text:style-name="T1">– с 10.00 до 15.00.</text:span></text:p>
      <text:p text:style-name="Text_20_body">Во время проведения экспозиции проводятся консультации по указанному проекту - <text:span text:style-name="T1">25.02.2020 и 27.02.2020 с 16.00 до 19.00.</text:span></text:p>
      <text:p text:style-name="Text_20_body"><text:span text:style-name="T1">Собрание участников публичных слушаний: 03.03.2020 в 19.00</text:span> в помещении досугового Центра для инвалидов по адресу<text:span text:style-name="T1">: Серпуховский Вал, дом 13А.</text:span></text:p>
      <text:p text:style-name="Text_20_body">Время начала регистрации – с 18.00.</text:p>
      <text:p text:style-name="Text_20_body">3. В <text:span text:style-name="T1">Нагорном</text:span> районе проект межевания территории квартала, ограниченного<text:span text:style-name="T1">: площадью Академика Вишневского, Артековской улицей, Черноморским бульваром, Ялтинской улицей.</text:span></text:p>
      <text:p text:style-name="Text_20_body"><text:span text:style-name="T1">Период проведения экспозиции: с 21.02.2020 по 28.02.2020</text:span> (включительно) в помещении управы Нагорного района города Москвы по адресу: <text:span text:style-name="T1">Болотниковская улица, дом 3, корпус 2.</text:span></text:p>
      <text:p text:style-name="Text_20_body">Время работы экспозиции: в будние дни (21.02, 25.02, 26.02, 27.02, 28.02) <text:span text:style-name="T1">с 11.00 до 19.00.</text:span></text:p>
      <text:p text:style-name="Text_20_body">В выходные дни (22.02 и 24.02) <text:span text:style-name="T1">– с 10.00 до 15.00.</text:span></text:p>
      <text:p text:style-name="Text_20_body">Во время проведения экспозиции проводятся консультации по указанному проекту - <text:span text:style-name="T1">25.02.2020 и 27.02.2020 с 16.00 до 19.00.</text:span></text:p>
      <text:p text:style-name="Text_20_body"><text:span text:style-name="T1">Собрание участников публичных слушаний: 03.03.2020 в 19.00</text:span> в помещении ГБОУ города Москвы «Школа № 1862» по адресу: <text:span text:style-name="T1">Черноморский бульвар, дом 8.</text:span></text:p>
      <text:p text:style-name="Text_20_body">Время начала регистрации – с 18.00.</text:p>
      <text:p text:style-name="Text_20_body">4. В районе <text:span text:style-name="T1">Орехово-Борисово Северное</text:span> проект внесения изменений в правила землепользования и застройки города Москвы в отношении территории по адресу: <text:span text:style-name="T1">улица Генерала Белова, вл. 23 (кадастровый № 77:05:0011005:85).</text:span></text:p>
      <text:p text:style-name="Text_20_body"><text:span text:style-name="T1">Период проведения экспозиции: с 21.02.2020 по 28.02.2020</text:span> (включительно) в помещении по адресу: <text:span text:style-name="T1">улица Генерала Белова, вл. 23.</text:span></text:p>
      <text:p text:style-name="Text_20_body">Время работы экспозиции: в будние дни (21.02, 25.02, 26.02, 27.02, 28.02) <text:span text:style-name="T1">с 11.00 до 19.00.</text:span></text:p>
      <text:p text:style-name="Text_20_body">В выходные дни (22.02 и 24.02) <text:span text:style-name="T1">– с 11.00 до 16.00.</text:span></text:p>
      <text:p text:style-name="Text_20_body">Во время проведения экспозиции проводятся консультации по указанному проекту - <text:span text:style-name="T1">27.02.2020 и 28.02.2020 с 16.00 до 19.00.</text:span></text:p>
      <text:p text:style-name="Text_20_body"><text:span text:style-name="T1">Собрание участников публичных слушаний: 03.03.2020 в 19.00</text:span> в помещении ГБУК города Москвы ЦБС ЮАО «Библиотека № 146» по адресу: <text:span text:style-name="T1">улица Генерала Белова, дом 29, корпус 3.</text:span></text:p>
      <text:p text:style-name="Text_20_body">Время начала регистрации – с 18.00.</text:p>
      <text:p text:style-name="Text_20_body">5. В районе <text:span text:style-name="T1">Чертаново Южное</text:span> проект межевания территории квартала, ограниченного: <text:span text:style-name="T1">Россошанской улицей, Дорожной улицей, улицей Газопровод, внутриквартальным проездом, границей сквера, границами участков с кадастровыми номерами 77:05:0008005:86, 77:05:0008005:48, улицей Газопровод, Варшавским шоссе.</text:span></text:p>
      <text:p text:style-name="Text_20_body"><text:span text:style-name="T1">Период проведения экспозиции: с 21.02.2020 по 28.02.2020</text:span> (включительно) в помещении управы района Чертаново Южное города Москвы по адресу: <text:span text:style-name="T1">улица Подольских Курсантов, дом 4А.</text:span></text:p>
      <text:p text:style-name="Text_20_body">Время работы экспозиции: в будние дни (21.02, 25.02, 26.02, 27.02, 28.02) <text:span text:style-name="T1">с 11.00 до 19.00.</text:span></text:p>
      <text:p text:style-name="Text_20_body">В выходные дни (22.02 и 24.02) <text:span text:style-name="T1">– с 10.00 до 15.00.</text:span></text:p>
      <text:p text:style-name="Text_20_body">Во время проведения экспозиции проводятся консультации по указанному проекту - <text:span text:style-name="T1">25.02.2020 и 27.02.2020 с 16.00 до 19.00.</text:span></text:p>
      <text:p text:style-name="Text_20_body"><text:span text:style-name="T1">Собрание участников публичных слушаний: 03.03.2020 в 19.00</text:span> в помещении ГБОУ города Москвы «Школа № 924» по адресу: <text:span text:style-name="T1">Россошанский проезд, дом 3А.</text:span></text:p>
      <text:p text:style-name="Text_20_body">Время начала регистрации – с 18.00.</text:p>
      <text:p text:style-name="Text_20_body">В период проведения публичных слушаний <text:span text:style-name="T2">участники публичных слушаний имеют право</text:span> представить свои предложения и замечания по обсуждаемым проектам посредством:</text:p>
      <text:p text:style-name="Text_20_body">- записи предложений и замечаний в период работы экспозиции;</text:p>
      <text:p text:style-name="Text_20_body">- выступления на собрании участников публичных слушаний;</text:p>
      <text:p text:style-name="Text_20_body">- внесения записи в книгу (журнал) регистрации участвующих в собрании участников публичных слушаний;</text:p>
      <text:p text:style-name="Text_20_body">- подачи в ходе собрания письменных предложений и замечаний;</text:p>
      <text:p text:style-name="Text_20_body">- направления в течение недели со дня проведения собрания участников публичных слушаний письменных предложений, замечаний в окружную комиссию.</text:p>
      <text:p text:style-name="Text_20_body">Окружная комиссия ЮАО: 115280, Москва, улица Автозаводская, дом 10, телефоны: 8-495-675-86-18, 8-495-675-73-68, blokhinsi@mos.ru.</text:p>
      <text:p text:style-name="Text_20_body">Информационные материалы по проектам будут размещены с 21.02.2020 на сайте префектуры ЮАО <text:a xlink:type="simple" xlink:href="http://www.uao.mos.ru/" office:name=""><text:span text:style-name="Definition">uao.mos.ru</text:span></text:a> в разделе «Окружная комиссия по вопросам градостроительства, землепользования и застройки».</text:p>
      <text:p text:style-name="Text_20_body">Окружная комиссия по вопросам</text:p>
      <text:p text:style-name="Text_20_body">градостроительства, землепользования</text:p>
      <text:p text:style-name="Text_20_body">и застройки при Правительстве Москвы в ЮАО</text:p>
      <text:p text:style-name="Text_20_body"><text:line-break/></text:p>
      <text:p text:style-name="Text_20_body">Адрес страницы: <text:a xlink:type="simple" xlink:href="http://uao.mos.ru/public-hearings/detail/8972156.html" office:name=""><text:span text:style-name="Definition">http://uao.mos.ru/public-hearings/detail/8972156.html</text:span></text:a></text:p>
      <text:p text:style-name="Text_20_body"><text:a xlink:type="simple" xlink:href="http://uao.mos.ru" office:name=""><text:span text:style-name="Definition">Префектура Юж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06T19:29:07Z</meta:creation-date>
    <dc:date>2023-07-06T19:29:07Z</dc:date>
  </office:meta>
</office:document-meta>
</file>