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е-о-начале-общественных-обсуждений-проект-внесения-изменений-в-правила-землепользования-и-застройки-города-москвы-в-отношении-территории-по-адресу-2-й-нагатинский-проезд-влд.-2"/>Оповещение о начале общественных обсуждений: проект внесения изменений в правила землепользования и застройки города Москвы в отношении территории по адресу: 2-й Нагатинский проезд, влд. 2<text:bookmark-end text:name="оповещение-о-начале-общественных-обсуждений-проект-внесения-изменений-в-правила-землепользования-и-застройки-города-москвы-в-отношении-территории-по-адресу-2-й-нагатинский-проезд-влд.-2"/></text:h>
      <text:p text:style-name="First_20_paragraph">17.06.2020</text:p>
      <text:p text:style-name="Text_20_body"><text:line-break/></text:p>
      <text:p text:style-name="Text_20_body">Адрес страницы: <text:a xlink:type="simple" xlink:href="http://uao.mos.ru/public-hearings/detail/8972144.html" office:name=""><text:span text:style-name="Definition">http://uao.mos.ru/public-hearings/detail/8972144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0-04T23:26:25Z</meta:creation-date>
    <dc:date>2024-10-04T23:26:25Z</dc:date>
  </office:meta>
</office:document-meta>
</file>