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линейного-объекта-продление-котляковского-проезда-и-2-го-котляковкого-переулка-до-каширского-проезда-1-го-варшавского-проезда-до-ул.-москворечье."/>Оповещение о начале общественных обсуждений по проекту планировки территории линейного объекта – продление Котляковского проезда и 2-го Котляковкого переулка до Каширского проезда, 1-го Варшавского проезда до ул. Москворечье.<text:bookmark-end text:name="оповещение-о-начале-общественных-обсуждений-по-проекту-планировки-территории-линейного-объекта-продление-котляковского-проезда-и-2-го-котляковкого-переулка-до-каширского-проезда-1-го-варшавского-проезда-до-ул.-москворечье."/></text:h>
      <text:p text:style-name="First_20_paragraph">17.06.2020</text:p>
      <text:p text:style-name="Text_20_body"><text:line-break/></text:p>
      <text:p text:style-name="Text_20_body">Адрес страницы: <text:a xlink:type="simple" xlink:href="http://uao.mos.ru/public-hearings/detail/8972134.html" office:name=""><text:span text:style-name="Definition">http://uao.mos.ru/public-hearings/detail/897213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9:25:55Z</meta:creation-date>
    <dc:date>2023-06-23T09:25:55Z</dc:date>
  </office:meta>
</office:document-meta>
</file>