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ул.-летниковская-вл.-1110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ул. Летниковская, вл. 11/10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ул.-летниковская-вл.-1110"/></text:h>
      <text:p text:style-name="First_20_paragraph">17.06.2020</text:p>
      <text:p text:style-name="Text_20_body"><text:line-break/></text:p>
      <text:p text:style-name="Text_20_body">Адрес страницы: <text:a xlink:type="simple" xlink:href="http://uao.mos.ru/public-hearings/detail/8971942.html" office:name=""><text:span text:style-name="Definition">http://uao.mos.ru/public-hearings/detail/8971942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4:33:34Z</meta:creation-date>
    <dc:date>2023-05-19T04:33:34Z</dc:date>
  </office:meta>
</office:document-meta>
</file>