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корректировки-территории-района-нагатинский-затон"/>Оповещение о проведении публичных слушаний по проекту корректировки территории района Нагатинский затон<text:bookmark-end text:name="оповещение-о-проведении-публичных-слушаний-по-проекту-корректировки-территории-района-нагатинский-затон"/></text:h>
      <text:p text:style-name="First_20_paragraph">17.06.2020</text:p>
      <text:p text:style-name="Text_20_body"><text:line-break/></text:p>
      <text:p text:style-name="Text_20_body">Адрес страницы: <text:a xlink:type="simple" xlink:href="http://uao.mos.ru/public-hearings/detail/8971891.html" office:name=""><text:span text:style-name="Definition">http://uao.mos.ru/public-hearings/detail/897189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7T02:40:07Z</meta:creation-date>
    <dc:date>2024-11-07T02:40:07Z</dc:date>
  </office:meta>
</office:document-meta>
</file>