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лан-график-проведения-вакцинации-против-бешенства-собак-и-кошек-на-прививочных-пунктах-в-южном-административном-округе-города-москвы-в-2025-году"/>План-график проведения вакцинации против бешенства собак и кошек на прививочных пунктах в Южном административном округе города Москвы в 2025 году<text:bookmark-end text:name="план-график-проведения-вакцинации-против-бешенства-собак-и-кошек-на-прививочных-пунктах-в-южном-административном-округе-города-москвы-в-2025-году"/></text:h>
      <text:p text:style-name="First_20_paragraph">20.11.2024</text:p>
      <text:p text:style-name="Text_20_body"><text:line-break/></text:p>
      <text:p text:style-name="Text_20_body">Адрес страницы: <text:a xlink:type="simple" xlink:href="http://uao.mos.ru/presscenter/officially/detail/12673989.html" office:name=""><text:span text:style-name="Definition">http://uao.mos.ru/presscenter/officially/detail/12673989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1T23:52:19Z</meta:creation-date>
    <dc:date>2025-04-01T23:52:19Z</dc:date>
  </office:meta>
</office:document-meta>
</file>