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ла-дружба-на-арене-чертаново-состоялось-молодежное-первенство-россии"/>Победила дружба: на «Арене Чертаново» состоялось Молодежное Первенство России<text:bookmark-end text:name="победила-дружба-на-арене-чертаново-состоялось-молодежное-первенство-россии"/></text:h>
      <text:p text:style-name="First_20_paragraph">09.04.2021</text:p>
      <text:p text:style-name="Text_20_body"><text:span text:style-name="T1">В Москве на стадионе «Арена Чертаново» 8 апреля состоялся матч 20 тура Молодежного Первенства России. В состязании приняли участие команды из столичного района Чертаново и города Уфы.</text:span></text:p>
      <text:p text:style-name="Text_20_body">После ограничений, вызванных новой коронавирусной инфекцией, на арене вновь могли присутствовать зрители. По словам сотрудников пресс-службы Академии «Чертаново», около 50 болельщиков поддерживали футболистов на важном матче.</text:p>
      <text:p text:style-name="Text_20_body">Во время состязания сине-белые имели серьезное игровое преимущество. Однако, забить гол в ворота соперника долгое время не получалось. В пресс-службе учреждения отметили, что на 67 минуте матча чертановцы пропустили мяч с дальнего выстрела Магомедэмина Рабаданова. Это смотивировало москвичей сравнять счет. Гарик Левин смог продавить оборону, поразить ворота противника и оформить хороший гол.</text:p>
      <text:p text:style-name="Text_20_body">Итоговый счет встречи составил 1:1 — ничья в бодром и интенсивном матче.</text:p>
      <text:p text:style-name="Text_20_body">— Для того, чтобы забивать мячи естественно нужно умение и мастерство. В концовке, к сожалению, нам не хватало последнего паса и удара. Мы владели преимуществом, инициативой, у нас было много подходов. Но мы наступаем на те же грабли — надо еще уметь реализовать эти моменты, — прокомментировал наставник молодежной команды «Чертаново» Леонид Федоров.</text:p>
      <text:p text:style-name="Text_20_body">Напомним, что 11 апреля футболисты главного отделения Академии «Чертаново» сыграют первый матч в Летнем Первенстве Москвы 2021 года. На поле ребята встретятся с «Локомотивом-2».</text:p>
      <text:p text:style-name="Text_20_body"><text:line-break/></text:p>
      <text:p text:style-name="Text_20_body">Адрес страницы: <text:a xlink:type="simple" xlink:href="http://uao.mos.ru/presscenter/news/detail/9858578.html" office:name=""><text:span text:style-name="Definition">http://uao.mos.ru/presscenter/news/detail/985857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7:42:10Z</meta:creation-date>
    <dc:date>2023-06-14T07:42:10Z</dc:date>
  </office:meta>
</office:document-meta>
</file>