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шеходный-мост-построят-в-нагатинском-затоне"/>Пешеходный мост построят в Нагатинском Затоне<text:bookmark-end text:name="пешеходный-мост-построят-в-нагатинском-затоне"/></text:h>
      <text:p text:style-name="First_20_paragraph">05.04.2021</text:p>
      <text:p text:style-name="Text_20_body"><text:span text:style-name="T1">В районе Нагатинский Затон построят пешеходный мост через старое русло Москвы-реки. Об этом стало известно 5 апреля.</text:span></text:p>
      <text:p text:style-name="Text_20_body">Проект планировки одобрила градостроительно-земельная комиссия столицы, под председательством мэра Москвы Сергея Собянина. Мост построят между улицей Речников и Судостроительной. Такой объект улучшит доступ пассажиров к строящейся станции метро «Нагатинский затон».</text:p>
      <text:p text:style-name="Text_20_body">Протяженность моста составит около 430 метров, а надводная часть — 220 метров. Ширина планируемого объекта — 12,75 метра.</text:p>
      <text:p text:style-name="Text_20_body">Согласно проекту, на мосту возведут велосипедную дорожку, огражденную от пешеходной части специальными полосами безопасности.</text:p>
      <text:p text:style-name="Text_20_body">На <text:a xlink:type="simple" xlink:href="https://www.mskagency.ru/materials/3101763?utm_source=yxnews&amp;utm_medium=desktop" office:name=""><text:span text:style-name="Definition"><text:span text:style-name="T2">сайте</text:span></text:span></text:a><text:span text:style-name="T2"> </text:span>Агентства городских новостей «Москва» сообщили, что объект построят за счет средств столичного бюджета.</text:p>
      <text:p text:style-name="Text_20_body"><text:line-break/></text:p>
      <text:p text:style-name="Text_20_body">Адрес страницы: <text:a xlink:type="simple" xlink:href="http://uao.mos.ru/presscenter/news/detail/9841921.html" office:name=""><text:span text:style-name="Definition">http://uao.mos.ru/presscenter/news/detail/9841921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30T00:57:56Z</meta:creation-date>
    <dc:date>2023-06-30T00:57:56Z</dc:date>
  </office:meta>
</office:document-meta>
</file>