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уденты-техникума-красина-победили-в-soft-skills2035"/>Студенты техникума Красина победили в Soft Skills—2035<text:bookmark-end text:name="студенты-техникума-красина-победили-в-soft-skills2035"/></text:h>
      <text:p text:style-name="First_20_paragraph">02.04.2021</text:p>
      <text:p text:style-name="Text_20_body"><text:span text:style-name="T1">Студенты Московского техникума креативных индустрий имени Леонида Красина 31 марта стали победителями Чемпионата по триатлону лидерских навыков Soft Skills—2035.</text:span></text:p>
      <text:p text:style-name="Text_20_body">В рамках конкурса ведущие российские компании и рекрутинговые агентства оценивают умения участников достигать высоких результатов, мотивировать себя и команду единомышленников на выполнение поставленных целей, выстраивать слаженную работу и коммуникацию.</text:p>
      <text:p text:style-name="Text_20_body">Техникум креативных индустрий на чемпионате представили восемь студентов. Ребята решали кейсы, которые касались ключевых компетенций «4К». Кроме того, молодые люди работали в командах в рамках игрового турнира «Мегаполис—2035. Вызовы будущего» и отвечали на вопросы потенциальных работодателей о выборе профессионального пути.</text:p>
      <text:p text:style-name="Text_20_body">В пресс-службе образовательного учреждения сообщили, что в номинации «Коммуникация» победила студентка второго курса специальности «Дизайн». В категории «Креативность» лучшей стала девушка с третьего курса специальности «Графический дизайнер». Студентки одержали победу среди более 900 участников от школ и колледжей.</text:p>
      <text:p text:style-name="Text_20_body"><text:line-break/></text:p>
      <text:p text:style-name="Text_20_body">Адрес страницы: <text:a xlink:type="simple" xlink:href="http://uao.mos.ru/presscenter/news/detail/9838123.html" office:name=""><text:span text:style-name="Definition">http://uao.mos.ru/presscenter/news/detail/9838123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08:36:27Z</meta:creation-date>
    <dc:date>2023-05-23T08:36:27Z</dc:date>
  </office:meta>
</office:document-meta>
</file>