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рассказали-о-субсидиях-на-бизнес-от-правительства-москвы"/>Москвичам рассказали о субсидиях на бизнес от Правительства Москвы<text:bookmark-end text:name="москвичам-рассказали-о-субсидиях-на-бизнес-от-правительства-москвы"/></text:h>
      <text:p text:style-name="First_20_paragraph">24.03.2021</text:p>
      <text:p text:style-name="Text_20_body">Москва начала восстанавливаться после локдауна, вызванного новой коронавирусной инфекцией.</text:p>
      <text:p text:style-name="Text_20_body">В январе-феврале 2021 года экономика столицы показала рост по сравнению с аналогичным периодом минувшего года. Доходы бюджета города тоже выросли. Показатели увеличились на 4,4 процента к аналогичному периоду 2019 года. По состоянию на 1 марта 2021 года поступления в бюджет превысили предыдущие на 9,5 процента.</text:p>
      <text:p text:style-name="Text_20_body"><text:line-break/></text:p>
      <text:p text:style-name="Text_20_body">По словам экспертов института «Центр развития» Высшей школы экономики, Россия преодолела кризис лучше остального мира. Огромный вклад в достижении в это внесла столица.</text:p>
      <text:p text:style-name="Text_20_body"><text:line-break/></text:p>
      <text:p text:style-name="Text_20_body">В минувшем году 10 марта в городе начали новый этап приема заявок на получение субсидий для бизнеса от Правительства Москвы. В случае неполной комплектности или неточностей в пакете документов заявку можно будет доработать в течение 10 дней.</text:p>
      <text:p text:style-name="Text_20_body">— Учитывая большой спрос на поддержку от города, мы продолжаем субсидийную кампанию, при этом значительно упрощая условия получения помощи, — отметил руководитель Департамента предпринимательства и инновационного развития города Москвы Алексей Фурсин.</text:p>
      <text:p text:style-name="Text_20_body"><text:line-break/></text:p>
      <text:p text:style-name="Text_20_body">Добавим, что всего в 2020 году Правительство Москвы приняло пять пакетов антикризисных мер поддержки столичного бизнеса на общую сумму около 90 миллиардов рублей.</text:p>
      <text:p text:style-name="Text_20_body"><text:line-break/></text:p>
      <text:p text:style-name="Text_20_body">Адрес страницы: <text:a xlink:type="simple" xlink:href="http://uao.mos.ru/presscenter/news/detail/9809055.html" office:name=""><text:span text:style-name="Definition">http://uao.mos.ru/presscenter/news/detail/980905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09:47:28Z</meta:creation-date>
    <dc:date>2023-06-05T09:47:28Z</dc:date>
  </office:meta>
</office:document-meta>
</file>