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еверного-чертанова-приняли-участие-в-творческой-встрече-с-художницей"/>Жители Северного Чертанова приняли участие в творческой встрече с художницей<text:bookmark-end text:name="жители-северного-чертанова-приняли-участие-в-творческой-встрече-с-художницей"/></text:h>
      <text:p text:style-name="First_20_paragraph">15.03.2021</text:p>
      <text:p text:style-name="Text_20_body">Специалисты Центра культуры и спорта организовали для жителей Северного Чертанова творческую встречу с художницей Светланой Романенковой. Мероприятие провели в здании центра.</text:p>
      <text:p text:style-name="Text_20_body">Художница рассказала участникам о путешествиях, которые вдохновили ее на написание картин, представленных на экспозиции. Как отметила художественный руководитель Центра культуры и спорта Алена Чурбакова, выставку работ Светланы Романенковой проводят уже четвертый раз.</text:p>
      <text:p text:style-name="Text_20_body">Кроме того, на мероприятии участники смогли посетить мастер-класс «Портрет», на котором художница поделилась советами создания картин. В рамках творческого занятия москвичи смогли сделать наброски друг друга графическими материалами.</text:p>
      <text:p text:style-name="Text_20_body"><text:line-break/></text:p>
      <text:p text:style-name="Text_20_body">Адрес страницы: <text:a xlink:type="simple" xlink:href="http://uao.mos.ru/presscenter/news/detail/9785461.html" office:name=""><text:span text:style-name="Definition">http://uao.mos.ru/presscenter/news/detail/978546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23:33Z</meta:creation-date>
    <dc:date>2023-06-28T15:23:33Z</dc:date>
  </office:meta>
</office:document-meta>
</file>