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ый-комплекс-построят-на-каширском-шоссе"/>Спортивный комплекс построят на Каширском шоссе<text:bookmark-end text:name="спортивный-комплекс-построят-на-каширском-шоссе"/></text:h>
      <text:p text:style-name="First_20_paragraph">01.03.2021</text:p>
      <text:p text:style-name="Text_20_body">В районе Москворечье-Сабурово возведут новый физкультурно-оздоровительный комплекс с бассейном и тренажерным залом.</text:p>
      <text:p text:style-name="Text_20_body">Его строительство начнется в ближайшее время. Объект площадью 2,5 тысячи квадратных метров расположится по адресу: Каширское шоссе, владение 51, корпус 1.</text:p>
      <text:p text:style-name="Text_20_body">— Здание физкультурно-оздоровительного комплекса будет иметь вид прямоугольника с закругленным главным входом, который ориентирован на перекресток Каширского шоссе с Московской железной дорогой, — <text:a xlink:type="simple" xlink:href="https://www.mos.ru/news/item/87083073/" office:name=""><text:span text:style-name="Definition"><text:span text:style-name="T1">подчеркнул</text:span></text:span></text:a> руководитель столичного Департамента градостроительной политики Сергей Левкин.</text:p>
      <text:p text:style-name="Text_20_body">По его словам, спортивный объект будет двухэтажным. В нем разместятся бассейн с сауной, зал с тренажерами, универсальные залы, игровая комната для детей, спа-комплекс и кафе.</text:p>
      <text:p text:style-name="Text_20_body"><text:line-break/></text:p>
      <text:p text:style-name="Text_20_body">Адрес страницы: <text:a xlink:type="simple" xlink:href="http://uao.mos.ru/presscenter/news/detail/9749585.html" office:name=""><text:span text:style-name="Definition">http://uao.mos.ru/presscenter/news/detail/974958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7:02Z</meta:creation-date>
    <dc:date>2023-06-28T15:27:02Z</dc:date>
  </office:meta>
</office:document-meta>
</file>