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лой-дом-по-программе-реновации-в-нагатинском-затоне-возведут-с-применением-современных-технологий"/>Жилой дом по программе реновации в Нагатинском Затоне возведут с применением современных технологий<text:bookmark-end text:name="жилой-дом-по-программе-реновации-в-нагатинском-затоне-возведут-с-применением-современных-технологий"/></text:h>
      <text:p text:style-name="First_20_paragraph">26.02.2021</text:p>
      <text:p text:style-name="Text_20_body">В районе Нагатинский Затон жилой дом по программе реновации построят с применением технологии BIM-моделирования. Об этом проинформировали 24 февраля.</text:p>
      <text:p text:style-name="Text_20_body">Согласно проекту, в здании разместят 110 квартир. Метод BIM-моделирования будут использовать как на этапе планирования, так и при строительстве.</text:p>
      <text:p text:style-name="Text_20_body">На <text:a xlink:type="simple" xlink:href="https://www.mskagency.ru/materials/3090211" office:name=""><text:span text:style-name="Definition"><text:span text:style-name="T1">сайте</text:span></text:span></text:a> Агентства городских новостей «Москва» уточнили, что информационная модель предусматривает сбор и комплексную обработку всех технологических, архитектурно-конструкторских, экономических и иных данных об объекте. Это позволит рассматривать здание как единую информационную систему.</text:p>
      <text:p text:style-name="Text_20_body">Отметим, что данный проект считается экспериментальным в рамках масштабной программы реновации в Москве. При разработке этого метода использовали передовые технологические решения. В последствии это повлияет на качество и тщательность проработки всех деталей в проекте строительства.</text:p>
      <text:p text:style-name="Text_20_body"><text:line-break/></text:p>
      <text:p text:style-name="Text_20_body">Адрес страницы: <text:a xlink:type="simple" xlink:href="http://uao.mos.ru/presscenter/news/detail/9744084.html" office:name=""><text:span text:style-name="Definition">http://uao.mos.ru/presscenter/news/detail/9744084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3:29:48Z</meta:creation-date>
    <dc:date>2023-05-17T03:29:48Z</dc:date>
  </office:meta>
</office:document-meta>
</file>