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ерно-белые-сборы-торпедовцы-одержали-победу-в-двух-матчах"/>Черно-белые сборы: торпедовцы одержали победу в двух матчах<text:bookmark-end text:name="черно-белые-сборы-торпедовцы-одержали-победу-в-двух-матчах"/></text:h>
      <text:p text:style-name="First_20_paragraph">01.02.2021</text:p>
      <text:p text:style-name="Text_20_body"/>
      <text:p text:style-name="Text_20_body"><text:span text:style-name="T1">В рамках учебно-тренировочного сбора в Турции представители футбольного клуба «Торпедо» 30 и 31 января провели два матча. Обе игры завершились победой черно-белых.</text:span></text:p>
      <text:p text:style-name="Text_20_body">В субботу, 30 января, торпедовцы встретились с «Балтикой» из Калининграда. Итоговый счет матча составил 1:0 в пользу черно-белых. По словам сотрудников пресс-службы команды, победу одержали в результате автогола в исполнении Тамерлана Мусаева.</text:p>
      <text:p text:style-name="Text_20_body">На следующий день, 31 января, футболисты сыграли со «Славией» из Софии. Голы за «Торпедо» забили Андрей Лях, Егор Прошкин и Максим Шоркин. Мяч в ворота автозаводцев принес Ерол Дост. Встречу завершили победой москвичей со счетом 3:1.</text:p>
      <text:p text:style-name="Text_20_body">Отметим, что всего в рамках сбора у футболистов запланировано еще два матча.</text:p>
      <text:p text:style-name="Text_20_body"><text:line-break/></text:p>
      <text:p text:style-name="Text_20_body">Адрес страницы: <text:a xlink:type="simple" xlink:href="http://uao.mos.ru/presscenter/news/detail/9681262.html" office:name=""><text:span text:style-name="Definition">http://uao.mos.ru/presscenter/news/detail/9681262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5:56:17Z</meta:creation-date>
    <dc:date>2023-06-28T15:56:17Z</dc:date>
  </office:meta>
</office:document-meta>
</file>