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обычный-дом-построят-в-зиле"/>Необычный дом построят в ЗИЛе<text:bookmark-end text:name="необычный-дом-построят-в-зиле"/></text:h>
      <text:p text:style-name="First_20_paragraph">27.01.2021</text:p>
      <text:p text:style-name="Text_20_body">На территории ЗИЛа построят уникальный объект: стеклянную башню высотой 150 метров и дом-«бриллиант». Об этом рассказали 27 января.</text:p>
      <text:p text:style-name="Text_20_body">Здание <text:a xlink:type="simple" xlink:href="https://stroi.mos.ru/mobile/news/na-zilie-postroiat-dom-brilliant-i-riebristuiu-bashniu" office:name=""><text:span text:style-name="Definition">расположат</text:span></text:a> по адресу: улица Автозаводская, владение 23, участок 32.</text:p>
      <text:p text:style-name="Text_20_body">Площадь стеклянной башни составит примерно 67 тысяч квадратных метров. Площадь дома будет равна 62 тысячам. Кроме того, под землей два объекта соединят трехуровневой парковкой.</text:p>
      <text:p text:style-name="Text_20_body">— Эти два строения станут настоящим украшением территории, да и всего города. Дом представит собой многосекционную башню, которая разбита на несколько закругленных объемов. А башня за счет своей высоты и ребристых форм будет красиво смотреться на фоне неба, — прокомментировал главный архитектор Москвы Сергей Кузнецов.</text:p>
      <text:p text:style-name="Text_20_body">Власти столицы отметили, что сейчас ЗИЛ переживает настоящую веху перерождения. Из промзоны территория становится зоной экономического развития. Тут создают жилье, парки, спортивные объекты и проводят комплексное благоустройство.</text:p>
      <text:p text:style-name="Text_20_body"><text:line-break/></text:p>
      <text:p text:style-name="Text_20_body">Адрес страницы: <text:a xlink:type="simple" xlink:href="http://uao.mos.ru/presscenter/news/detail/9669826.html" office:name=""><text:span text:style-name="Definition">http://uao.mos.ru/presscenter/news/detail/966982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07:17:07Z</meta:creation-date>
    <dc:date>2023-05-22T07:17:07Z</dc:date>
  </office:meta>
</office:document-meta>
</file>