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лагоустройство-и-новые-соцобъекты-какие-работы-проведут-в-нагатинском-затоне"/>Благоустройство и новые соцобъекты: какие работы проведут в Нагатинском Затоне<text:bookmark-end text:name="благоустройство-и-новые-соцобъекты-какие-работы-проведут-в-нагатинском-затоне"/></text:h>
      <text:p text:style-name="First_20_paragraph">27.01.2021</text:p>
      <text:p text:style-name="Text_20_body">На сайте мэра Москвы 27 января рассказали о работах на территории Нагатинского Затона в рамках программы реновации.</text:p>
      <text:p text:style-name="Text_20_body">Так, в районе <text:a xlink:type="simple" xlink:href="https://www.mos.ru/news/item/85712073/" office:name=""><text:span text:style-name="Definition">появятся</text:span></text:a> не только жилые дома, но и объекты социально значимой инфраструктуры. Например, школы, детские сады и центр социального обслуживания. Кроме того, в рамках программы состоится благоустройство прилегающей территории и озеленение. На сайте мэра Москвы добавили, что еще в планах реконструировать несколько улиц.</text:p>
      <text:p text:style-name="Text_20_body">— Специалисты проведут работы на улицах Судостроительная, Затонная, Речников и Якорная. Еще в рамках реконструкции организуют парковочные пространства и велодорожки, — рассказал руководитель Департамента градостроительной политики Москвы Сергей Левкин.</text:p>
      <text:p text:style-name="Text_20_body">Согласно утвержденному плану, участок для проведения работ расположен в границах Кленового бульвара и Затонной улицы на западе, Нагатинской набережной на севере, Коломенской улицы на юге, улиц Судостроительной и Речников на востоке. Площадь территории составляет более 113 гектаров.</text:p>
      <text:p text:style-name="Text_20_body">Добавим, что участниками программы реновации в этом районе стали жители 54 домов. На первом этапе предстоит расселить и демонтировать 13 зданий. В них проживает свыше трех тысяч человек.</text:p>
      <text:p text:style-name="Text_20_body"><text:line-break/></text:p>
      <text:p text:style-name="Text_20_body">Адрес страницы: <text:a xlink:type="simple" xlink:href="http://uao.mos.ru/presscenter/news/detail/9669825.html" office:name=""><text:span text:style-name="Definition">http://uao.mos.ru/presscenter/news/detail/966982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20:48:43Z</meta:creation-date>
    <dc:date>2023-05-13T20:48:43Z</dc:date>
  </office:meta>
</office:document-meta>
</file>