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вочки-против-мальчиков-сине-белые-приняли-участие-в-товарищеском-турнире"/>Девочки против мальчиков: сине-белые приняли участие в товарищеском турнире<text:bookmark-end text:name="девочки-против-мальчиков-сине-белые-приняли-участие-в-товарищеском-турнире"/></text:h>
      <text:p text:style-name="First_20_paragraph">26.01.2021</text:p>
      <text:p text:style-name="Text_20_body">В воскресенье, 24 января, в столице состоялись первые игры Зимнего Первенства Москвы-2021. В рамках мероприятия организовали Товарищеский турнир с участием воспитанниц Спортивной школы «Чертаново».</text:p>
      <text:p text:style-name="Text_20_body">Еще в состязании поборолись другие команды третьей и четвертой столичных футбольных лиг.</text:p>
      <text:p text:style-name="Text_20_body">В пресс-службе «Чертаново» проинформировали, что в первом туре девушки встретились на одном поле с юношами из спортивной школы олимпийского резерва №82. Сине-белые показали хороший уровень подготовки.</text:p>
      <text:p text:style-name="Text_20_body">Так, чертановки 2009 года рождения разгромили юношей со счетом 9:0. Пять голов в ворота соперников закатила Анастасия Ильина.</text:p>
      <text:p text:style-name="Text_20_body">Следующие игры завершили с таким же успехом. Например, девушки 2008 года рождения сыграли с мальчиками со счетом 6:0.</text:p>
      <text:p text:style-name="Text_20_body">Отметим, что самые маленькие воспитанницы школы «Чертаново» тоже показали хороший результат. Итоговый счет матча составил 4:0 в пользу девочек.</text:p>
      <text:p text:style-name="Text_20_body"><text:line-break/></text:p>
      <text:p text:style-name="Text_20_body">Адрес страницы: <text:a xlink:type="simple" xlink:href="http://uao.mos.ru/presscenter/news/detail/9666167.html" office:name=""><text:span text:style-name="Definition">http://uao.mos.ru/presscenter/news/detail/9666167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01:55:14Z</meta:creation-date>
    <dc:date>2023-05-23T01:55:14Z</dc:date>
  </office:meta>
</office:document-meta>
</file>