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жуховский-пруд-очистят-от-ила"/>Кожуховский пруд очистят от ила<text:bookmark-end text:name="кожуховский-пруд-очистят-от-ила"/></text:h>
      <text:p text:style-name="First_20_paragraph">25.01.2021</text:p>
      <text:p text:style-name="Text_20_body">Специалисты Государственного унитарного предприятия «Мосводосток» приступят к очистке Кожуховского пруда для рекреационной зоны Даниловского района. Об этом 25 января сообщили сотрудники пресс-службы.</text:p>
      <text:p text:style-name="Text_20_body">В январе 2021 года специалисты уже выполнили около 30 процентов работ. По словам сотрудников пресс-службы, из пруда извлекли примерно 8 000 кубических метров илового осадка. Всего планируют убрать еще 30 000 кубических метров горной породы.</text:p>
      <text:p text:style-name="Text_20_body">— Кожуховский пруд выполняет функцию технического водоема. Он накапливает поверхностные воды со всей территории Даниловского района и регулирует уровень нагрузки на водосточную сеть во время осадков и в паводковый период, — прокомментировали в пресс-службе.</text:p>
      <text:p text:style-name="Text_20_body">Именно поэтому здесь сосредоточено наибольшее количество ила. Его необходимо удалять для увеличения пропускной способности пруда.</text:p>
      <text:p text:style-name="Text_20_body">Отметим, что работы ведут с опережением графика.</text:p>
      <text:p text:style-name="Text_20_body"><text:line-break/></text:p>
      <text:p text:style-name="Text_20_body">Адрес страницы: <text:a xlink:type="simple" xlink:href="http://uao.mos.ru/presscenter/news/detail/9663307.html" office:name=""><text:span text:style-name="Definition">http://uao.mos.ru/presscenter/news/detail/966330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7T18:29:17Z</meta:creation-date>
    <dc:date>2023-09-17T18:29:17Z</dc:date>
  </office:meta>
</office:document-meta>
</file>