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еры-торпедо-провели-товарищеский-матч-с-коллегами-из-крыма"/>Тренеры «Торпедо» провели товарищеский матч с коллегами из Крыма<text:bookmark-end text:name="тренеры-торпедо-провели-товарищеский-матч-с-коллегами-из-крыма"/></text:h>
      <text:p text:style-name="First_20_paragraph">19.01.2021</text:p>
      <text:p text:style-name="Text_20_body">Тренеры футбольной команды «Торпедо Москва» Сергей Игнашевич и Евгений Алдонин 18 января провели товарищеский матч с коллегами из Крыма. Об этом рассказали сотрудники пресс-службы.</text:p>
      <text:p text:style-name="Text_20_body">На данный момент весь тренерский штаб и команда «Торпедо Москва» находятся на учебном сборе в Евпатории. Здесь игроки готовятся ко второй части Олимп-Первенства Футбольной национальной лиги.</text:p>
      <text:p text:style-name="Text_20_body">— Сергей Игнашевич и Евгений Алдонин с удовольствием откликнулись на приглашение коллег из Академии футбола Крыма. Тренеры встретились с юными воспитанниками учреждения и познакомились с инфраструктурой спортивного комплекса. Кроме того, в рамках встречи торпедовцы провели товарищескую игру с представителями академии, — рассказали в пресс-службе команды.</text:p>
      <text:p text:style-name="Text_20_body">Они отметили, что тренеры «Торпедо Москва» показали высокий уровень. Товарищеский матч завершили со счетом 4:11 в пользу черно-белых.</text:p>
      <text:p text:style-name="Text_20_body"><text:line-break/></text:p>
      <text:p text:style-name="Text_20_body">Адрес страницы: <text:a xlink:type="simple" xlink:href="http://uao.mos.ru/presscenter/news/detail/9650223.html" office:name=""><text:span text:style-name="Definition">http://uao.mos.ru/presscenter/news/detail/965022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19:50:06Z</meta:creation-date>
    <dc:date>2023-06-15T19:50:06Z</dc:date>
  </office:meta>
</office:document-meta>
</file>