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шоколадный-кекс-провели-сотрудники-семейного-центра-берегиня"/>Мастер-класс «Шоколадный кекс» провели сотрудники Семейного центра «Берегиня»<text:bookmark-end text:name="мастер-класс-шоколадный-кекс-провели-сотрудники-семейного-центра-берегиня"/></text:h>
      <text:p text:style-name="First_20_paragraph">13.01.2021</text:p>
      <text:p text:style-name="Text_20_body"><text:line-break/></text:p>
      <text:p text:style-name="Text_20_body">Сотрудники Семейного центра «Берегиня» в преддверии празднования Старого Нового года 12 января провели кулинарный мастер-класс «Шоколадный кекс».</text:p>
      <text:p text:style-name="Text_20_body"><text:line-break/></text:p>
      <text:p text:style-name="Text_20_body">Участников программы научили из доступных и простых ингредиентов запекать десерт в мультиварке. Занятие провела специалист центра Анна Козырева.</text:p>
      <text:p text:style-name="Text_20_body"><text:line-break/></text:p>
      <text:p text:style-name="Text_20_body">— Этот рецепт — спасение. Он выручит любую хозяйку, ведь в мультиварке можно приготовить кекс быстро и без особых затрат. Кроме того, он подойдет для праздничного стола в качестве десерта, — отметила специалист по связям с общественностью центра «Берегиня» Марина Сокольникова.</text:p>
      <text:p text:style-name="Text_20_body"><text:line-break/></text:p>
      <text:p text:style-name="Text_20_body">Организатор мастер-класса предложила участникам поделиться рецептом на личных страницах в социальных сетях.</text:p>
      <text:p text:style-name="Text_20_body"><text:line-break/></text:p>
      <text:p text:style-name="Text_20_body">Фото предоставили сотрудники центра</text:p>
      <text:p text:style-name="Text_20_body"><text:line-break/></text:p>
      <text:p text:style-name="Text_20_body"><text:line-break/></text:p>
      <text:p text:style-name="Text_20_body">Адрес страницы: <text:a xlink:type="simple" xlink:href="http://uao.mos.ru/presscenter/news/detail/9637470.html" office:name=""><text:span text:style-name="Definition">http://uao.mos.ru/presscenter/news/detail/963747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5:40:00Z</meta:creation-date>
    <dc:date>2023-05-17T05:40:00Z</dc:date>
  </office:meta>
</office:document-meta>
</file>