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дание-спортивной-школы-отремонтируют-в-орехове-борисове-южном"/>Здание спортивной школы отремонтируют в Орехове-Борисове Южном<text:bookmark-end text:name="здание-спортивной-школы-отремонтируют-в-орехове-борисове-южном"/></text:h>
      <text:p text:style-name="First_20_paragraph">12.01.2021</text:p>
      <text:p text:style-name="Text_20_body">Специалисты согласовали проектную документацию для проведения капитального ремонта в здании спортивной школы олимпийского резерва «Русь» в Орехове-Борисове Южном. Об этом сообщили 12 января.</text:p>
      <text:p text:style-name="Text_20_body">Председатель Москомэкспертизы Валерий Леонов отметил, что здание построили в 1997 году. В рамках проекта капительного ремонта специалисты обновят цвет стен и потолков. Кроме того, заменят и напольное покрытие, в соответствии с видом занятий. Например, в зоне для аэробики появится виниловый ламинат, а в залах для гимнастики — спортивный линолеум.</text:p>
      <text:p text:style-name="Text_20_body">На ледовой арене установят резиновое модульное покрытие для коньков, заменят защитный борт и обновят системы электроснабжения.</text:p>
      <text:p text:style-name="Text_20_body">Еще в проекте предусмотрели создание условий для маломобильных граждан. На входе в здание смонтируют новые пандусы и двери. Запланировали и отделку козырьков и крылец.</text:p>
      <text:p text:style-name="Text_20_body"><text:line-break/></text:p>
      <text:p text:style-name="Text_20_body">Адрес страницы: <text:a xlink:type="simple" xlink:href="http://uao.mos.ru/presscenter/news/detail/9631932.html" office:name=""><text:span text:style-name="Definition">http://uao.mos.ru/presscenter/news/detail/963193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2:39:34Z</meta:creation-date>
    <dc:date>2023-06-14T02:39:34Z</dc:date>
  </office:meta>
</office:document-meta>
</file>