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о-размещении-путевок-для-детей-льготных-категорий-на-портале-государственных-и-муниципальных-услуг"/>Информация о размещении путевок для детей льготных категорий на Портале государственных и муниципальных услуг<text:bookmark-end text:name="информация-о-размещении-путевок-для-детей-льготных-категорий-на-портале-государственных-и-муниципальных-услуг"/></text:h>
      <text:p text:style-name="First_20_paragraph">21.10.2013</text:p>
      <text:p text:style-name="Text_20_body">В рамках проведения зимней оздоровительной кампании 2013-2014 гг., в соответствии с постановлением Правительства Москвы от 15 февраля 2011 года № 29- ПП «Об организации отдыха и оздоровления детей города Москвы в 2011 году и последующие годы» и Временными правилами электронной записи детей города Москвы на отдых и оздоровление, утвержденные заместителем Мэра Москвы по вопросам социального развития Л.М. Печатниковым, размещение путевок для детей льготных категорий в загородные детские лагеря и учреждения отдыха и оздоровления семейного типа на Портале государственных и муниципальных услуг (функций) будет осуществлено <text:span text:style-name="T1">в 12:00 21 октября 2013 года</text:span>.</text:p>
      <text:p text:style-name="Text_20_body">Предоставление путевок будет осуществляться строго в соответствии с Временными правилами.</text:p>
      <text:p text:style-name="Text_20_body"><text:line-break/></text:p>
      <text:p text:style-name="Text_20_body">Адрес страницы: <text:a xlink:type="simple" xlink:href="http://uao.mos.ru/presscenter/news/detail/864640.html" office:name=""><text:span text:style-name="Definition">http://uao.mos.ru/presscenter/news/detail/86464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3T09:37:01Z</meta:creation-date>
    <dc:date>2025-02-13T09:37:01Z</dc:date>
  </office:meta>
</office:document-meta>
</file>