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везды-российской-эстрады-выступят-в-царицыне"/>Звезды российской эстрады выступят в «Царицыне»<text:bookmark-end text:name="звезды-российской-эстрады-выступят-в-царицыне"/></text:h>
      <text:p text:style-name="First_20_paragraph">31.12.2019</text:p>
      <text:p text:style-name="Text_20_body">Опубликована подробная программа праздничных гуляний в Государственном музее-заповеднике «Царицыно», которые состоятся в ночь с 31 декабря на 1 января.</text:p>
      <text:p text:style-name="Text_20_body">Мероприятие стартует в 17:00 выступлением артистов из различных учреждений Департамента культуры Москвы. Далее гостей ожидает семейный спектакль, который представит Театральный центр "Премьера". Затем, в 21:00, начнется серия музыкальных выступлений — она завершится в 23:50 началом поздравления президента Российской Федерации и мэра Москвы.</text:p>
      <text:p text:style-name="Text_20_body">Первые минуты Нового года гости «Царицына» встретят с группой MBAND. Но главные артисты впереди — в 00:40 на сцену выйдет популярная певица Виктория Дайнеко; вслед за ней свои композиции исполнит 5sta Family, а завершится программа выступлением Dj Twin.</text:p>
      <text:p text:style-name="Text_20_body"><text:span text:style-name="T1">Источник: официальный</text:span> <text:a xlink:type="simple" xlink:href="http://tsaritsyno-museum.ru/the_museum/press-center/news/new-year-concerts-2020/" office:name=""><text:span text:style-name="Definition"><text:span text:style-name="T1">сайт</text:span></text:span></text:a> <text:span text:style-name="T1">музея-заповедника "Царицыно"</text:span></text:p>
      <text:p text:style-name="Text_20_body"><text:line-break/></text:p>
      <text:p text:style-name="Text_20_body">Адрес страницы: <text:a xlink:type="simple" xlink:href="http://uao.mos.ru/presscenter/news/detail/8605026.html" office:name=""><text:span text:style-name="Definition">http://uao.mos.ru/presscenter/news/detail/8605026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8T16:07:56Z</meta:creation-date>
    <dc:date>2023-06-28T16:07:56Z</dc:date>
  </office:meta>
</office:document-meta>
</file>