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художественное-проектирование.-уникальная-выставка-открылась-в-культурном-центре-зил"/>Художественное проектирование. Уникальная выставка открылась в культурном центре «ЗИЛ»<text:bookmark-end text:name="художественное-проектирование.-уникальная-выставка-открылась-в-культурном-центре-зил"/></text:h>
      <text:p text:style-name="First_20_paragraph">30.12.2019</text:p>
      <text:p text:style-name="Text_20_body">Выставка работ Мастерской художественного проектирования началась в культурном центре «ЗИЛ» 27 декабря.</text:p>
      <text:p text:style-name="Text_20_body">Среди экспонируемых предметов – статичные и движущиеся устройства, которые проектируют разнообразные изображения. Выставку поделили на две части. Так, гости увидят не только работы Мастерской, но и подлинные исторические экспонаты разных эпох. К тому же в одном из залов всех желающих обучат художественному проектированию.</text:p>
      <text:p text:style-name="Text_20_body">Вся экспозиция размещена в выставочном зале культурного центра «ЗИЛ». Увидеть ее можно будет до 19 января 2020 года. Вход свободный, предварительной регистрации не требуется.</text:p>
      <text:p text:style-name="Text_20_body"><text:span text:style-name="T1">Источник:</text:span> <text:a xlink:type="simple" xlink:href="http://zilcc.ru/afisha/7930.html" office:name=""><text:span text:style-name="Definition"><text:span text:style-name="T1">сайт</text:span></text:span></text:a> <text:span text:style-name="T1">культурного центра «ЗИЛ»</text:span></text:p>
      <text:p text:style-name="Text_20_body"><text:line-break/></text:p>
      <text:p text:style-name="Text_20_body">Адрес страницы: <text:a xlink:type="simple" xlink:href="http://uao.mos.ru/presscenter/news/detail/8602858.html" office:name=""><text:span text:style-name="Definition">http://uao.mos.ru/presscenter/news/detail/8602858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5T03:18:02Z</meta:creation-date>
    <dc:date>2023-06-15T03:18:02Z</dc:date>
  </office:meta>
</office:document-meta>
</file>