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аздничные-забеги-пройдут-в-южном-округе"/>Праздничные забеги пройдут в Южном округе<text:bookmark-end text:name="праздничные-забеги-пройдут-в-южном-округе"/></text:h>
      <text:p text:style-name="First_20_paragraph">30.12.2019</text:p>
      <text:p text:style-name="Text_20_body">Серия праздничных забегов состоится в музеях-заповедниках Южного округа на новогодних каникулах. Принять в них участие может любой: стартовых взносов или медицинских справок не требуется. Достаточно просто прийти в назначенное время.</text:p>
      <text:p text:style-name="Text_20_body">Начнется все 1 января на территории музея-заповедника «Коломенское». В 10 часов утра, на причале, стартует Parkrun – обычная пробежка, где нет победителей и проигравших. Бегунам предстоит преодолеть дистанцию в пять километров, при этом ритм и скорость бега участник забега может выбрать самостоятельно.</text:p>
      <text:p text:style-name="Text_20_body">В таком же формате забеги пройдут 4 и 7 января. Изменится лишь время старта – оно сдвинется на час раньше. В указанные даты к «Коломенскому» присоединится еще один музей-заповедник – «Царицыно». Бегунов будут ждать на замощенной площадке рядом с Новоцарицынским шоссе к 9 утра.</text:p>
      <text:p text:style-name="Text_20_body">Завершится марафон в том же «Царицыне». 7 января на территории Государственного музея-заповедника любительский беговой клуб Ananas Runners проведет открытую тренировку. Участникам предложат на выбор пробежать две дистанции – три или пять километров. Сбор стартует в 9:30 у главного входа в парк со стороны метро «Царицыно».</text:p>
      <text:p text:style-name="Text_20_body"><text:span text:style-name="T1">Источник: информацию предоставили в пресс-службе Мосгорпарка</text:span></text:p>
      <text:p text:style-name="Text_20_body"><text:line-break/></text:p>
      <text:p text:style-name="Text_20_body">Адрес страницы: <text:a xlink:type="simple" xlink:href="http://uao.mos.ru/presscenter/news/detail/8602814.html" office:name=""><text:span text:style-name="Definition">http://uao.mos.ru/presscenter/news/detail/8602814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02T12:43:10Z</meta:creation-date>
    <dc:date>2025-02-02T12:43:10Z</dc:date>
  </office:meta>
</office:document-meta>
</file>