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олнительные-автобусные-рейсы-появятся-на-автостанциях-южного-округа"/>Дополнительные автобусные рейсы появятся на автостанциях Южного округа<text:bookmark-end text:name="дополнительные-автобусные-рейсы-появятся-на-автостанциях-южного-округа"/></text:h>
      <text:p text:style-name="First_20_paragraph">27.12.2019</text:p>
      <text:p text:style-name="Text_20_body">Автостанции «Варшавская» и «Южные ворота» запускают дополнительные междугородние рейсы.</text:p>
      <text:p text:style-name="Text_20_body">Добавочные рейсы из Москвы в Саратов отправятся со станции «Южные ворота» 28, 29 декабря в 18:15, 20:00 и 23:15, а также 30 декабря в 18:15 и 23:15. Цена билета для взрослых составит 2 500 рублей, а для детей до 12 лет с предоставлением отдельного места (при предъявлении оригинала свидетельства о рождении) — 1250.</text:p>
      <text:p text:style-name="Text_20_body">Автостанция «Варшавская» добавила один рейс до Воронежа – автобус отправится 30 декабря в 23:30. Билет для взрослых стоит 1500 рублей, а для детей до 12 лет цена снижена в два раза – 750. Отдельное место ребенку предоставят при предъявлении оригинала свидетельства о рождении.</text:p>
      <text:p text:style-name="Text_20_body"><text:span text:style-name="T1">Источник:</text:span> <text:a xlink:type="simple" xlink:href="http://www.mosgortrans.ru/routes/detail/full/iz-moskvy-v-saratov-s-mezhdunarodnogo-avtovokzala-ju/" office:name=""><text:span text:style-name="Definition"><text:span text:style-name="T1">портал</text:span></text:span></text:a> <text:span text:style-name="T1">«Мосгортранс»</text:span></text:p>
      <text:p text:style-name="Text_20_body"><text:line-break/></text:p>
      <text:p text:style-name="Text_20_body">Адрес страницы: <text:a xlink:type="simple" xlink:href="http://uao.mos.ru/presscenter/news/detail/8598911.html" office:name=""><text:span text:style-name="Definition">http://uao.mos.ru/presscenter/news/detail/859891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19:53:18Z</meta:creation-date>
    <dc:date>2023-10-10T19:53:18Z</dc:date>
  </office:meta>
</office:document-meta>
</file>