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никулы-с-пользой.-вход-в-музей-парка-горького-будет-свободным"/>Каникулы с пользой. Вход в музей Парка Горького будет свободным<text:bookmark-end text:name="каникулы-с-пользой.-вход-в-музей-парка-горького-будет-свободным"/></text:h>
      <text:p text:style-name="First_20_paragraph">27.12.2019</text:p>
      <text:p text:style-name="Text_20_body">Вход в музей Парка Горького станет бесплатным со 2 по 5, а также 8 января.</text:p>
      <text:p text:style-name="Text_20_body">В новогодние каникулы москвичи могут посмотреть на экспозицию, рассказывающую об истории Парка Горького. Гости, например, узнают, как в кратчайшие сроки почти сто лет назад на территории зоны отдыха разместили свыше двух сотен павильонов. Можно увидеть и макет Парка, познакомившись с историей и людьми, которые принимали активное участие в его жизни можно в «Нескучном саду».</text:p>
      <text:p text:style-name="Text_20_body">Смотровая площадка на крыше музея также будет открыта для свободного входа. Поднявшись на крышу, можно разглядеть аллеи Парка, Первую Градскую больницу, Храм Христа Спасителя, сталинские высотки и Крымский мост.</text:p>
      <text:p text:style-name="Text_20_body"><text:span text:style-name="T1">Источник:</text:span> <text:a xlink:type="simple" xlink:href="https://park-gorkogo.com/news/1124" office:name=""><text:span text:style-name="Definition"><text:span text:style-name="T1">сайт</text:span></text:span></text:a> <text:span text:style-name="T1">Парка Горького</text:span></text:p>
      <text:p text:style-name="Text_20_body"><text:line-break/></text:p>
      <text:p text:style-name="Text_20_body">Адрес страницы: <text:a xlink:type="simple" xlink:href="http://uao.mos.ru/presscenter/news/detail/8598860.html" office:name=""><text:span text:style-name="Definition">http://uao.mos.ru/presscenter/news/detail/859886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10:18:34Z</meta:creation-date>
    <dc:date>2023-07-09T10:18:34Z</dc:date>
  </office:meta>
</office:document-meta>
</file>