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ломенское-получило-награду-интернет-фестиваля"/>«Коломенское» получило награду интернет-фестиваля<text:bookmark-end text:name="коломенское-получило-награду-интернет-фестиваля"/></text:h>
      <text:p text:style-name="First_20_paragraph">26.12.2019</text:p>
      <text:p text:style-name="Text_20_body">Музей-заповедник «Коломенское» получил Диплом участника интернет-фестиваля «Музейный ГИК» в номинации «Виртуальный тур».</text:p>
      <text:p text:style-name="Text_20_body">Такой награды музей-заповедник удостоился за виртуальную выставку «Загляни в сокровищницу музея». Онлайн экскурсия позволит увидеть основные собрания из фондовых коллекций «Коломенского»: иконопись, резьбу по архитектурной керамике и художественному металлу, собрания рукописных и старопечатных книг по этнографии, археологии и другие экспонаты.</text:p>
      <text:p text:style-name="Text_20_body">По словам организаторов выставки, ее виртуальный формат позволяет продемонстрировать плодотворную работу коллектива в области исследования памятников архитектуры и археологии. Кстати, совершить виртуальное путешествие может любой желающий на специальном сайте: для «посещения» доступно девять тематических залов.</text:p>
      <text:p text:style-name="Text_20_body"><text:span text:style-name="T1">Источник: официальный</text:span> <text:a xlink:type="simple" xlink:href="http://www.mgomz.ru/sobitiya/moskovskiy-gosudarstvennyiy-obedinyonnyiy-muzey-zapovednik-nagrazhdyon-diplomom-uchastnika-internet-festivalya-muzeynyiy-gik" office:name=""><text:span text:style-name="Definition"><text:span text:style-name="T1">сайт</text:span></text:span></text:a> <text:span text:style-name="T1">МГОМЗ</text:span></text:p>
      <text:p text:style-name="Text_20_body"><text:line-break/></text:p>
      <text:p text:style-name="Text_20_body">Адрес страницы: <text:a xlink:type="simple" xlink:href="http://uao.mos.ru/presscenter/news/detail/8595841.html" office:name=""><text:span text:style-name="Definition">http://uao.mos.ru/presscenter/news/detail/8595841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20T19:49:48Z</meta:creation-date>
    <dc:date>2024-02-20T19:49:48Z</dc:date>
  </office:meta>
</office:document-meta>
</file>