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сероссийская-конференция-прошла-в-онкоцентре-блохина"/>Всероссийская конференция прошла в онкоцентре Блохина<text:bookmark-end text:name="всероссийская-конференция-прошла-в-онкоцентре-блохина"/></text:h>
      <text:p text:style-name="First_20_paragraph">25.12.2019</text:p>
      <text:p text:style-name="Text_20_body">Всероссийская конференция по молекулярной онкологии завершила свою работу в Национальном медицинском исследовательском центре онкологии имени Блохина.</text:p>
      <text:p text:style-name="Text_20_body">Участие в мероприятии приняли более шести сотен ученых из научных институтов Москвы, Санкт-Петербурга, Томска и других городов России, а также ведущие специалисты из-за рубежа. Они представили более 85 докладов, авторы шести из которых получили дипломы и медали.</text:p>
      <text:p text:style-name="Text_20_body">Кроме того, во время конференции прошел круглый стол. Отечественные и иностранные специалисты обсудили исследования экзосом и их роль в онкогенезе.</text:p>
      <text:p text:style-name="Text_20_body"><text:span text:style-name="T1">Источник:</text:span> <text:a xlink:type="simple" xlink:href="https://www.ronc.ru/about/press/news/itogi-v-vserossiyskoy-konferentsii-po-molekulyarnoy-onkologii/" office:name=""><text:span text:style-name="Definition"><text:span text:style-name="T1">сайт</text:span></text:span></text:a> <text:span text:style-name="T1">Онкоцентра Блохина</text:span></text:p>
      <text:p text:style-name="Text_20_body"><text:line-break/></text:p>
      <text:p text:style-name="Text_20_body">Адрес страницы: <text:a xlink:type="simple" xlink:href="http://uao.mos.ru/presscenter/news/detail/8592664.html" office:name=""><text:span text:style-name="Definition">http://uao.mos.ru/presscenter/news/detail/8592664.html</text:span></text:a></text:p>
      <text:p text:style-name="Text_20_body"><text:a xlink:type="simple" xlink:href="http://uao.mos.ru" office:name=""><text:span text:style-name="Definition">Префектура Юж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28T16:10:04Z</meta:creation-date>
    <dc:date>2023-06-28T16:10:04Z</dc:date>
  </office:meta>
</office:document-meta>
</file>