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цд-будет-работать-в-новогоднюю-ночь"/>МЦД будет работать в новогоднюю ночь<text:bookmark-end text:name="мцд-будет-работать-в-новогоднюю-ночь"/></text:h>
      <text:p text:style-name="First_20_paragraph">25.12.2019</text:p>
      <text:p text:style-name="Text_20_body">Опубликован режим работы первых двух линий Московских центральных диаметров (МЦД) в новогоднюю ночь.</text:p>
      <text:p text:style-name="Text_20_body">Поезда наземного метро и пригородные электрички будут курсировать с 31 декабря на 1 января до 02:00. Такая же корректировка будет действительна и в рождественскую ночь.</text:p>
      <text:p text:style-name="Text_20_body">Особый режим введут для столичного метрополитена и Московского центрального кольца (МЦК) — с 20:00 31 декабря до 06:00 1 января проезд на всех видах общественного транспорта станет безвозмездным.</text:p>
      <text:p text:style-name="Text_20_body">Подарки на Новый год подготовили и автомобилистам: они смогут оставить свое средство передвижения на любой столичной парковке бесплатно. Изменения не коснутся лишь плоскостных парковок со шлагбаумом – для них сохранятся действующие тарифы.</text:p>
      <text:p text:style-name="Text_20_body"><text:span text:style-name="T1">Источник: официальный</text:span> <text:a xlink:type="simple" xlink:href="https://twitter.com/moscow_mcd/status/1209475916088381442" office:name=""><text:span text:style-name="Definition"><text:span text:style-name="T1">Twitter-аккаунт</text:span></text:span></text:a> <text:span text:style-name="T1">МЦД</text:span></text:p>
      <text:p text:style-name="Text_20_body"><text:line-break/></text:p>
      <text:p text:style-name="Text_20_body">Адрес страницы: <text:a xlink:type="simple" xlink:href="http://uao.mos.ru/presscenter/news/detail/8592637.html" office:name=""><text:span text:style-name="Definition">http://uao.mos.ru/presscenter/news/detail/859263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22:06:06Z</meta:creation-date>
    <dc:date>2023-09-20T22:06:06Z</dc:date>
  </office:meta>
</office:document-meta>
</file>