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ыстрый-макияж-экоурок-новогодние-открытки-праздничные-мастер-классы-пройдут-в-южном-округе"/>Быстрый макияж, экоурок, новогодние открытки: праздничные мастер-классы пройдут в Южном округе<text:bookmark-end text:name="быстрый-макияж-экоурок-новогодние-открытки-праздничные-мастер-классы-пройдут-в-южном-округе"/></text:h>
      <text:p text:style-name="First_20_paragraph">24.12.2019</text:p>
      <text:p text:style-name="Text_20_body">Серию новогодних мастер-классов подготовила творческая мастерская «Арт-мандарин». Бесплатные занятия пройдут в Московском культурном центре (МКЦ) «Северное Чертаново» с 24 по 26 декабря.</text:p>
      <text:p text:style-name="Text_20_body">Гостей МКЦ будет ждать насыщенная программа для всей семьи. Например, пройдет экологический урок «Древо желаний», состоятся мастер-класс по изготовлению новогодних открыток и занятие по нанесению экспресс-макияжа.</text:p>
      <text:p text:style-name="Text_20_body">С полным списком воркшопов можно ознакомиться на официальном сайте МКЦ. Всех желающих ждут по адресу микрорайон Северное Чертаново, дом 5Г.</text:p>
      <text:p text:style-name="Text_20_body"><text:span text:style-name="T1">Источник:</text:span> <text:a xlink:type="simple" xlink:href="http://s-c-h.ru/event/534-art-mandarin-5" office:name=""><text:span text:style-name="Definition"><text:span text:style-name="T1">сайт</text:span></text:span></text:a> <text:span text:style-name="T1">МКЦ</text:span></text:p>
      <text:p text:style-name="Text_20_body"><text:line-break/></text:p>
      <text:p text:style-name="Text_20_body">Адрес страницы: <text:a xlink:type="simple" xlink:href="http://uao.mos.ru/presscenter/news/detail/8589408.html" office:name=""><text:span text:style-name="Definition">http://uao.mos.ru/presscenter/news/detail/858940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1T03:42:31Z</meta:creation-date>
    <dc:date>2023-08-11T03:42:31Z</dc:date>
  </office:meta>
</office:document-meta>
</file>