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из-южного-округа-победили-в-нескольких-номинациях-столичного-кинофестиваля"/>Школьники из Южного округа победили в нескольких номинациях столичного кинофестиваля<text:bookmark-end text:name="школьники-из-южного-округа-победили-в-нескольких-номинациях-столичного-кинофестиваля"/></text:h>
      <text:p text:style-name="First_20_paragraph">24.12.2019</text:p>
      <text:p text:style-name="Text_20_body">Ученики школы № 904 успешно выступили на десятом Московском Кинофестивале имени братьев Борисовых, взяв сразу несколько наград.</text:p>
      <text:p text:style-name="Text_20_body">Победу ребята одержали в двух номинациях. Первая работа «Миг длиною в жизнь», рассказывающая о юбилее второго учебного корпуса, удостоена награды «Лучший документальный фильм», а вторая, «Обыкновенная история», взяла верх в номинации «Лучший мультипликационный фильм». Помимо этого, юные киноделы заняли призовые места в категориях «Лучший социальный видеоролик», «Лучшая операторская работа», «Лучшие технические эффекты» и «Лучший музыкальный видеоклип».</text:p>
      <text:p text:style-name="Text_20_body"><text:span text:style-name="T1">Более подробно – на</text:span> <text:a xlink:type="simple" xlink:href="http://gazeta-tsaricinsky-vestnik.ru/2019/12/23/61466/" office:name=""><text:span text:style-name="Definition"><text:span text:style-name="T1">сайте</text:span></text:span></text:a> <text:span text:style-name="T1">интернет-газеты «Царицынский вестник».</text:span></text:p>
      <text:p text:style-name="Text_20_body"><text:span text:style-name="T2">Справка:</text:span></text:p>
      <text:p text:style-name="Text_20_body">Московский Кинофестиваль имени братьев Борисовых на постоянной основе организовывается школой № 2097. Его главная цель – поиск талантливых режиссеров, сценаристов, интересных творческих коллективов, теле и кинооператоров.</text:p>
      <text:p text:style-name="Text_20_body"><text:line-break/></text:p>
      <text:p text:style-name="Text_20_body">Адрес страницы: <text:a xlink:type="simple" xlink:href="http://uao.mos.ru/presscenter/news/detail/8589393.html" office:name=""><text:span text:style-name="Definition">http://uao.mos.ru/presscenter/news/detail/858939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5T19:15:45Z</meta:creation-date>
    <dc:date>2023-09-25T19:15:45Z</dc:date>
  </office:meta>
</office:document-meta>
</file>