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расинцы-встретились-с-ветеранами-профобразования-москвы"/>Красинцы встретились с ветеранами профобразования Москвы<text:bookmark-end text:name="красинцы-встретились-с-ветеранами-профобразования-москвы"/></text:h>
      <text:p text:style-name="First_20_paragraph">23.12.2019</text:p>
      <text:p text:style-name="Text_20_body">Клуб ветеранов профессионального образования Москвы «Связь поколений» побывал на встрече с командой педагогов и студентов Московского техникума креативных индустрий имени Красина. Мероприятие проходило в минувшую субботу, 21 декабря.</text:p>
      <text:p text:style-name="Text_20_body">Главной темой встречи стало обсуждение вопросов развития Городского музея профессионального образования Москвы. Его открытие на базе техникума запланировано на конец апреля 2020 года. Директор техникума Лиана Табатадзе рассказала, подкрепив свой экскурс презентацией, о шагах, которые приведут к развитию будущего музея. Гости узнали о каждом этапе работы, и познакомились с командой, работающей над проектом.</text:p>
      <text:p text:style-name="Text_20_body">Кроме того, студенты и преподаватели подготовили для гостей различные творческие номера, представили альбом о Музее профессионального образования Москвы, и подарили памятные открытки ручной работы.</text:p>
      <text:p text:style-name="Text_20_body"><text:span text:style-name="T1">Источник:</text:span> <text:a xlink:type="simple" xlink:href="https://krasina.mskobr.ru/edu-news/7783" office:name=""><text:span text:style-name="Definition"><text:span text:style-name="T1">сайт</text:span></text:span></text:a> <text:span text:style-name="T1">технику Красина</text:span></text:p>
      <text:p text:style-name="Text_20_body"><text:line-break/></text:p>
      <text:p text:style-name="Text_20_body">Адрес страницы: <text:a xlink:type="simple" xlink:href="http://uao.mos.ru/presscenter/news/detail/8585864.html" office:name=""><text:span text:style-name="Definition">http://uao.mos.ru/presscenter/news/detail/8585864.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25T01:38:59Z</meta:creation-date>
    <dc:date>2025-01-25T01:38:59Z</dc:date>
  </office:meta>
</office:document-meta>
</file>