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уденты-академии-водного-транспорта-зарядились-новогодним-настроением"/>Студенты академии водного транспорта зарядились новогодним настроением<text:bookmark-end text:name="студенты-академии-водного-транспорта-зарядились-новогодним-настроением"/></text:h>
      <text:p text:style-name="First_20_paragraph">19.12.2019</text:p>
      <text:p text:style-name="Text_20_body">Праздничный новогодний концерт состоялся в стенах Московской государственной академии водного транспорта (МГАВТ) 17 декабря.</text:p>
      <text:p text:style-name="Text_20_body">Мероприятие началось с приветственного слова директора МГАВТа Игоря Мищенко. Во время выступления он подвел итоги года, отметив повышение качества организации плавательных практик, а также заключение нескольких соглашений о сотрудничестве с ведущими организациями и предприятиями отрасли.</text:p>
      <text:p text:style-name="Text_20_body">После официальной части состоялась концертная программа. Творческий коллектив МГАВТа подготовил для гостей номера, которые дарили новогоднее настроение. Ребята исполнили праздничные хиты «Три белых коня», «Новогодняя», «Last Christmas», а также продемонстрировали мастерство владения хореографией.</text:p>
      <text:p text:style-name="Text_20_body"><text:span text:style-name="T1">Источник:</text:span> <text:a xlink:type="simple" xlink:href="https://msawt.ru/work/24180/" office:name=""><text:span text:style-name="Definition"><text:span text:style-name="T1">сайт</text:span></text:span></text:a> <text:span text:style-name="T1">МГАВТ</text:span></text:p>
      <text:p text:style-name="Text_20_body"><text:line-break/></text:p>
      <text:p text:style-name="Text_20_body">Адрес страницы: <text:a xlink:type="simple" xlink:href="http://uao.mos.ru/presscenter/news/detail/8579777.html" office:name=""><text:span text:style-name="Definition">http://uao.mos.ru/presscenter/news/detail/8579777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02T12:27:14Z</meta:creation-date>
    <dc:date>2025-02-02T12:27:14Z</dc:date>
  </office:meta>
</office:document-meta>
</file>