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ад-земных-наслаждений-посетят-гости-культурного-центра-зил"/>Сад земных наслаждений «посетят» гости культурного центра «ЗИЛ»<text:bookmark-end text:name="сад-земных-наслаждений-посетят-гости-культурного-центра-зил"/></text:h>
      <text:p text:style-name="First_20_paragraph">19.12.2019</text:p>
      <text:p text:style-name="Text_20_body">Лекция «Код Иеронима Босха», посвященная творчеству великого художника, состоится в малом зале культурного центра «ЗИЛ» 20 декабря.</text:p>
      <text:p text:style-name="Text_20_body">Творчество Иеронима Босха по-настоящему уникально. Его полотна - иллюстрация непреходящих человеческих фантазмов и страхов, запретных желаний и грез. Голландского художника заново открыли в ХХ веке, ведь его мироощущение перекликалось с кризисами, войнами и революциями прошлого столетия.</text:p>
      <text:p text:style-name="Text_20_body">Доцент Российского государственного гуманитарного университета Валерия Косякова расскажет гостям о необыкновенных мирах Босха, поможет найти код картин художника и ключи к пониманию его образных фантазий.</text:p>
      <text:p text:style-name="Text_20_body">Вход на мероприятие свободный. Для этого необходимо пройти предварительную регистрацию на сайте культурного центра «ЗИЛ». Начало в 19:00.</text:p>
      <text:p text:style-name="Text_20_body"><text:span text:style-name="T1">Источник:</text:span> <text:a xlink:type="simple" xlink:href="http://zilcc.ru/afisha/7839.html" office:name=""><text:span text:style-name="Definition"><text:span text:style-name="T1">сайт</text:span></text:span></text:a> <text:span text:style-name="T1">КЦ «ЗИЛ»</text:span></text:p>
      <text:p text:style-name="Text_20_body"><text:line-break/></text:p>
      <text:p text:style-name="Text_20_body">Адрес страницы: <text:a xlink:type="simple" xlink:href="http://uao.mos.ru/presscenter/news/detail/8579583.html" office:name=""><text:span text:style-name="Definition">http://uao.mos.ru/presscenter/news/detail/8579583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25T22:36:57Z</meta:creation-date>
    <dc:date>2025-01-25T22:36:57Z</dc:date>
  </office:meta>
</office:document-meta>
</file>