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звестный-ловец-комет-выступит-в-культурном-центре-зил"/>Известный «ловец комет» выступит в культурном центре «ЗИЛ»<text:bookmark-end text:name="известный-ловец-комет-выступит-в-культурном-центре-зил"/></text:h>
      <text:p text:style-name="First_20_paragraph">17.12.2019</text:p>
      <text:p text:style-name="Text_20_body">Встреча со знаменитым астрономом и «ловцом комет» Геннадием Борисовым состоится в лектории культурного центра «ЗИЛ» 18 декабря.</text:p>
      <text:p text:style-name="Text_20_body">Геннадий Борисов прославился как астроном-любитель. 30 сентября 2019 года наш соотечественник открыл межзвездную комету 2I/2019, и это мгновенно стало сенсацией мирового уровня. Теперь за кометой наблюдают крупнейшие обсерватории мира, и даже космический телескоп имени Хаббла.</text:p>
      <text:p text:style-name="Text_20_body">Гостям встречи астроном расскажет о современных достижениях и направлениях в области наблюдения за космосом. Также он затронет тему мониторинга неба в нескольких странах: это необходимо для отслеживания космической опасности.</text:p>
      <text:p text:style-name="Text_20_body">Мероприятие доступно для посещения бесплатно, но следует пройти предварительную регистрацию. Начало в 19:30.</text:p>
      <text:p text:style-name="Text_20_body"><text:span text:style-name="T1">Источник: </text:span><text:a xlink:type="simple" xlink:href="http://zilcc.ru/afisha/7923.html" office:name=""><text:span text:style-name="Definition"><text:span text:style-name="T1">сайт</text:span></text:span></text:a><text:span text:style-name="T1"> культурного центра «ЗИЛ»</text:span></text:p>
      <text:p text:style-name="Text_20_body"><text:line-break/></text:p>
      <text:p text:style-name="Text_20_body">Адрес страницы: <text:a xlink:type="simple" xlink:href="http://uao.mos.ru/presscenter/news/detail/8572083.html" office:name=""><text:span text:style-name="Definition">http://uao.mos.ru/presscenter/news/detail/8572083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4T10:38:48Z</meta:creation-date>
    <dc:date>2025-01-14T10:38:48Z</dc:date>
  </office:meta>
</office:document-meta>
</file>