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страдные-вокалистки-из-культурного-центра-братеево-стали-дипломантами-свободной-птицы"/>Эстрадные вокалистки из Культурного центра «Братеево» стали дипломантами «Свободной птицы»<text:bookmark-end text:name="эстрадные-вокалистки-из-культурного-центра-братеево-стали-дипломантами-свободной-птицы"/></text:h>
      <text:p text:style-name="First_20_paragraph">16.12.2019</text:p>
      <text:p text:style-name="Text_20_body">Юные воспитанницы студии эстрадного вокала «Микрофон» из Культурного центра «Братеево» стали дипломантами Международного конкурса имени Анны Петряшевской «Свободная птица». Локацией для проведения творческого состязания стал Останкинский концертный зал «Королевский».</text:p>
      <text:p text:style-name="Text_20_body">Так, Арина Корягина стала дипломантом первой степени, а Глория Кацарева и Мирослава Гладкова удостоились чести дипломантов третьей степени. Девочки показали отличный результат — всего в конкурсе «Свободная птица» было представлено 680 номеров.</text:p>
      <text:p text:style-name="Text_20_body">Сотрудники Культурного центра «Братеево» поздравили своих воспитанниц и их руководителя Карину Роум с покорением новых высот.</text:p>
      <text:p text:style-name="Text_20_body"><text:span text:style-name="T1">Источник: Культурный центр «Братеево»</text:span></text:p>
      <text:p text:style-name="Text_20_body"><text:line-break/></text:p>
      <text:p text:style-name="Text_20_body">Адрес страницы: <text:a xlink:type="simple" xlink:href="http://uao.mos.ru/presscenter/news/detail/8569483.html" office:name=""><text:span text:style-name="Definition">http://uao.mos.ru/presscenter/news/detail/8569483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01T07:39:23Z</meta:creation-date>
    <dc:date>2025-03-01T07:39:23Z</dc:date>
  </office:meta>
</office:document-meta>
</file>